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b3ed305c1ebc23b51889144c92ba9dd.png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l:habby_dl_page"/><text:bookmark-start text:name="__RefHeading___telechargements_pour_windows_1"/><text:bookmark-start text:name="telechargements_pour_windows"/>Téléchargements pour Windows<text:bookmark-end text:name="__RefHeading___telechargements_pour_windows_1"/><text:bookmark-end text:name="telechargements_pour_windows"/></text:h>
      <text:p text:style-name="Text_20_body"><draw:frame draw:style-name="media" draw:name="0" text:anchor-type="as-char" draw:z-index="0" svg:width="1.3229166666667cm" svg:height="1.3229166666667cm"><draw:image xlink:href="Pictures/7b3ed305c1ebc23b51889144c92ba9dd.png" xlink:type="simple" xlink:show="embed" xlink:actuate="onLoad"/></draw:frame> <text:a xlink:type="simple" xlink:href="https://habby.wiki.inrae.fr/lib/exe/fetch.php?media=dl:habby-setup-64.zip" text:style-name="Internet_20_link" text:visited-style-name="Visited_20_Internet_20_Link">Installateur HABBY 1.7.0 (64 bit)</text:a></text:p>
      <text:h text:style-name="Heading_20_2" text:outline-level="2"><text:bookmark-start text:name="__RefHeading___telechargement_pour_linux_2"/><text:bookmark-start text:name="telechargement_pour_linux"/>Téléchargement pour Linux<text:bookmark-end text:name="__RefHeading___telechargement_pour_linux_2"/><text:bookmark-end text:name="telechargement_pour_linux"/></text:h>
      <text:p text:style-name="Text_20_body"><draw:frame draw:style-name="media" draw:name="1" text:anchor-type="as-char" draw:z-index="1" svg:width="1.3229166666667cm" svg:height="1.3229166666667cm"><draw:image xlink:href="Pictures/7b3ed305c1ebc23b51889144c92ba9dd.png" xlink:type="simple" xlink:show="embed" xlink:actuate="onLoad"/></draw:frame> <text:a xlink:type="simple" xlink:href="https://habby.wiki.inrae.fr/lib/exe/fetch.php?media=dl:habby.zip" text:style-name="Internet_20_link" text:visited-style-name="Visited_20_Internet_20_Link">Exécutable HABBY 1.5.11</text:a></text:p>
      <text:h text:style-name="Heading_20_2" text:outline-level="2"><text:bookmark-start text:name="__RefHeading___telechargement_pour_mac_3"/><text:bookmark-start text:name="telechargement_pour_mac"/>Téléchargement pour Mac<text:bookmark-end text:name="__RefHeading___telechargement_pour_mac_3"/><text:bookmark-end text:name="telechargement_pour_mac"/></text:h>
      <text:p text:style-name="Text_20_body"><draw:frame draw:style-name="media" draw:name="2" text:anchor-type="as-char" draw:z-index="2" svg:width="1.3229166666667cm" svg:height="1.3229166666667cm"><draw:image xlink:href="Pictures/7b3ed305c1ebc23b51889144c92ba9dd.png" xlink:type="simple" xlink:show="embed" xlink:actuate="onLoad"/></draw:frame> <text:a xlink:type="simple" xlink:href="https://habby.wiki.inrae.fr/lib/exe/fetch.php?media=dl:habby.dmg" text:style-name="Internet_20_link" text:visited-style-name="Visited_20_Internet_20_Link">Installateur HABBY 1.1.0</text:a> <draw:frame draw:style-name="media" draw:name="3" text:anchor-type="as-char" draw:z-index="3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5::47:44</meta:creation-date>
    <dc:creator>Generated</dc:creator>
    <dc:date>2026-08-27T15::47:44</dc:date>
    <dc:language>en-US</dc:language>
    <meta:editing-cycles>1</meta:editing-cycles>
    <meta:editing-duration>PT0S</meta:editing-duration>
    <dc:title>dl:habby_dl_page</dc:title>
  </office:meta>
</office:document-meta>
</file>