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b3ed305c1ebc23b51889144c92ba9dd.png"/>
  <manifest:file-entry manifest:media-type="image/png" manifest:full-path="Pictures/070fde698b45e333c16ab8f1f64b72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habby"/><text:bookmark-start text:name="__RefHeading___what_is_habby_1"/><text:bookmark-start text:name="what_is_habby"/>What is HABBY ?<text:bookmark-end text:name="__RefHeading___what_is_habby_1"/><text:bookmark-end text:name="what_is_habby"/></text:h>
      <text:p text:style-name="Text_20_body"><draw:frame draw:style-name="medialeft" draw:name="0" text:anchor-type="paragraph" draw:z-index="0" svg:width="2.6458333333333cm" style:rel-width="100%" svg:height="2.6458333333333cm" style:rel-height="scale"><draw:image xlink:href="Pictures/7b3ed305c1ebc23b51889144c92ba9dd.png" xlink:type="simple" xlink:show="embed" xlink:actuate="onLoad"/></draw:frame>The three partners OFB, EDF and INRAE have decided to create a new generation of tools to characterise the evolution of the quality of the hydraulic habitat of rivers according to their management scenarios. They decided to develop a software platform to manage the different inputs of hydraulic and biological models in order to produce models of the evolution of aquatic habitats according to the simulated flows.</text:p>
      <text:p text:style-name="Text_20_body"><draw:frame draw:style-name="media" draw:name="1" text:anchor-type="as-char" draw:z-index="1" svg:width="18.520833333333cm" style:rel-width="100%" svg:height="13.661139455782cm" style:rel-height="scale"><draw:image xlink:href="Pictures/070fde698b45e333c16ab8f1f64b720c.png" xlink:type="simple" xlink:show="embed" xlink:actuate="onLoad"/></draw:frame></text:p>
      <text:p text:style-name="Text_20_body">This software has two types of habitat modelling:</text:p>
      <text:list text:style-name="List_20_1" text:continue-numbering="false">
        <text:list-item>
          <text:p text:style-name="List_20_1_Content_First"> From statistical models: Estimhab, Stathab and FStress.</text:p>
        </text:list-item>
        <text:list-item>
          <text:p text:style-name="List_20_1_Content_Last"> From physical models: coupling of substrate mapping and data from 2D hydraulic modelling (TELEMAC, HEC-RAS2D, ..).</text:p>
        </text:list-item>
      </text:list>
      <text:p text:style-name="Text_20_body">Please refer to the <text:a xlink:type="simple" xlink:href="https://habby.wiki.inrae.fr/doku.php?id=fr:interface:bases" text:style-name="Internet_20_link" text:visited-style-name="Visited_20_Internet_20_Link">basic concepts</text:a> to discover the graphical interfa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4T01::49:18</meta:creation-date>
    <dc:creator>Generated</dc:creator>
    <dc:date>2026-09-04T01::49:18</dc:date>
    <dc:language>en-US</dc:language>
    <meta:editing-cycles>1</meta:editing-cycles>
    <meta:editing-duration>PT0S</meta:editing-duration>
    <dc:title>en:habby</dc:title>
  </office:meta>
</office:document-meta>
</file>