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11a551e518f95c27bca2db339c2b41.png"/>
  <manifest:file-entry manifest:media-type="image/png" manifest:full-path="Pictures/1528a34df453db7745bd85a92f4864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manuel_reference:methode_micro:verif_habby"/><text:bookmark-start text:name="__RefHeading___check_a_habby_calculation_1"/><text:bookmark-start text:name="check_a_habby_calculation"/>Check a HABBY calculation<text:bookmark-end text:name="__RefHeading___check_a_habby_calculation_1"/><text:bookmark-end text:name="check_a_habby_calculation"/></text:h>
      <text:p text:style-name="Text_20_body">The HABBY code has a very large number of program lines written by several developers and therefore contains errors.</text:p>
      <text:p text:style-name="Text_20_body">It is important that the user of HABBY understands the operations performed by the software, and can check them.</text:p>
      <text:p text:style-name="Text_20_body">Here we will check the implementation of the The Instream Flow Incremental Methodology (IFIM) when using a 2D hydraulic model.</text:p>
      <text:p text:style-name="Text_20_body">The classic case consists of using a set of 3 habitat suitability curves for the variables water height, mean velocity and substrate (H,V,S) for a fish species and for a biological stage.</text:p>
      <text:p text:style-name="Text_20_body">For a given variable, and for discrete values of the latter, the biological model provides suitability index SI given values between 0 and 1, qualifying the 'preference' of the fish, the suitability curve is thus constructed.</text:p>
      <text:p text:style-name="Text_20_body">Equation (1) is used to calculate the habitat suitability index  according to the user options, in a mesh of index i and area Ai of a hydraulic model, from the mean values of the variables (H,V,S) of this mesh noted .</text:p>
      <text:p text:style-name="Text_20_body">(1a) 
(1b) 
(1c) </text:p>
      <text:p text:style-name="Text_20_body">The logics (a) product, (b) geometric mean and © mean are respected.</text:p>
      <text:p text:style-name="Text_20_body">In the case where the biological model is bivariate (H,V) equation (1) is written :</text:p>
      <text:p text:style-name="Text_20_body">(1_biv) </text:p>
      <text:p text:style-name="Text_20_body">(2) 
(3) 
(4) </text:p>
      <text:p text:style-name="Text_20_body">The  weighted useable area WUA of the hydraulic model is obtained from equation (2) and the overall suitability index OSI from equation (3) </text:p>
      <text:p text:style-name="Text_20_body">Note that in the particular case of a description of the substrate in percentages per  classes and a calculation of habitat in % of substrate, the value of  in equation (1) must be replaced by the formulation in equation (4). In this equation  represents the % of substrate of class  in mesh i, the substrate being described by a number K of particle size classes k ∈ .</text:p>
      <text:p text:style-name="Text_20_body">Let us now check a HSI calculation in any mesh of a hydraulic model.</text:p>
      <text:p text:style-name="Text_20_body">After building a .hab file with HABBY, choose a biological model for a stage, use the &lt;hi #9BFFFF&gt;<text:span text:style-name="Strong_20_Emphasis">Create duplicate from selection</text:span>&lt;/hi&gt; button to get 4 times that model. Then set the calculation options, to have not only the calculation for the 3 habitat variables, but also a calculation per variable.</text:p>
      <text:p text:style-name="Text_20_body"><draw:frame draw:style-name="media" draw:name="0" text:anchor-type="as-char" draw:z-index="0" svg:width="18.520833333333cm" style:rel-width="100%" svg:height="3.7176037887948cm" style:rel-height="scale"><draw:image xlink:href="Pictures/b311a551e518f95c27bca2db339c2b41.png" xlink:type="simple" xlink:show="embed" xlink:actuate="onLoad"/></draw:frame></text:p>
      <text:p text:style-name="Text_20_body">Perform the habitat calculation.</text:p>
      <text:p text:style-name="Text_20_body">To see the details of the suitability curves used, in HABBY: </text:p>
      <text:list text:style-name="List_20_1" text:continue-numbering="false">
        <text:list-item>
          <text:p text:style-name="List_20_1_Content_First"> Use SHIFT+click on <draw:frame draw:style-name="media" draw:name="1" text:anchor-type="as-char" draw:z-index="1" svg:width="0.79375cm" svg:height="0.80472350230415cm"><draw:image xlink:href="Pictures/1528a34df453db7745bd85a92f486455.png" xlink:type="simple" xlink:show="embed" xlink:actuate="onLoad"/></draw:frame>: to open the HABBY installation directory.</text:p>
        </text:list-item>
        <text:list-item>
          <text:p text:style-name="List_20_1_Content"> Go to the HABBY directory and open the .XML biological model with a browser (Firefox, Chrome,…) or a text editor like Notepad++.</text:p>
        </text:list-item>
        <text:list-item>
          <text:p text:style-name="List_20_1_Content_Last"> Identify the stage and the values defining the curves (H,V,S), for example for the water height of an adult stage:</text:p>
        </text:list-item>
      </text:list>
      <text:p text:style-name="Text_20_body">    &lt;Stage Type=“adult”&gt;</text:p>
      <text:p text:style-name="Preformatted_20_Text"><text:s text:c="4"/>&lt;PreferenceHeightOfWater&gt;<text:line-break/><text:s text:c="7"/>&lt;HeightOfWaterValues Unit="Centimeter" UnitSymbol="cm"&gt;0 5 12.5 30 60 80 300&lt;/HeightOfWaterValues&gt;<text:line-break/><text:s text:c="7"/>&lt;PreferenceValues&gt;0 0.22 0.22 0.43 0.91 1 1&lt;/PreferenceValues&gt;<text:line-break/><text:s text:c="4"/>&lt;/PreferenceHeightOfWater&gt;<text:line-break/><text:s text:c="5"/></text:p>
      <text:p text:style-name="Text_20_body">In our case, to know the  suitability index of the fish for a water height of 50 cm , it will suffice to identify the values of the suitability curve framing the value sought here  and  and then to make a linear interpolation.</text:p>
      <text:p text:style-name="Text_20_body">From the &lt;hi #9BFFFF&gt;<text:span text:style-name="Strong_20_Emphasis">Data Explorer</text:span>&lt;/hi&gt; tab after selecting your .hab file, use the &lt;hi #9BFFFF&gt;<text:span text:style-name="Strong_20_Emphasis">Data Exporter</text:span>&lt;/hi&gt; menu to export the results to GIS nodes and meshes.</text:p>
      <text:p text:style-name="Text_20_body">Choose a mesh at random and identify the information assigned to it in the attribute table:</text:p>
      <text:p text:style-name="Text_20_body">First check the information in the mesh:</text:p>
      <text:list text:style-name="List_20_1" text:continue-numbering="false">
        <text:list-item>
          <text:p text:style-name="List_20_1_Content_First"> Substrate information S from your original data, in case your substrate is described in percentages of size classes, identify the coarser (Coarser) or dominant (Dominant) substrate that is required for the biological model.</text:p>
        </text:list-item>
        <text:list-item>
          <text:p text:style-name="List_20_1_Content"> In the case of a 2D finite volume hydraulic simulation, identify the mean height and mean velocity, which should be those of your original data.</text:p>
          <text:list text:style-name="List_20_1">
            <text:list-item>
              <text:p text:style-name="List_20_1_Content_Last"> In the case of a 2D hydraulic simulation in finite element, or a partly emergent mesh having been cut by HABBY, use the nodes layer and its attribute table to check them by calculating the mean values (H,V) of the 3 nodes defining the chosen mesh. </text:p>
            </text:list-item>
          </text:list>
        </text:list-item>
      </text:list>
      <text:p text:style-name="Text_20_body">Check the  ,  values by performing linear interpolations with the biological model data.</text:p>
      <text:p text:style-name="Text_20_body">Check the value of  directly using the correspondence with the biological model, in the case of a calculation in percentages use equation (4) for verification.</text:p>
      <text:p text:style-name="Text_20_body">Finally check the habitat value of the  mesh using equation (1).</text:p>
      <text:p text:style-name="Text_20_body">You can also check the overall results of the hydraulic simulation from the mesh attribute table and equations (2) and (3).</text:p>
      <text:p text:style-name="Text_20_body">Clarification:</text:p>
      <text:p text:style-name="Text_20_body">In our case the biological model is of type “Dominant”</text:p>
      <text:p text:style-name="Preformatted_20_Text"><text:s text:c="10"/>&lt;PreferenceSubstrate&gt;<text:line-break/><text:s text:c="13"/>&lt;SubstrateValues ClassificationName="Code EVHA 2.0 (GINOT 1998)" Variables="Dominant"&gt;s1 s2 s3 s4 s5 s6 s7 s8&lt;/SubstrateValues&gt;<text:line-break/><text:s text:c="13"/>&lt;PreferenceValues&gt;0.35 0.35 0.35 0.35 0.61 0.77 1 0.91&lt;/PreferenceValues&gt;<text:line-break/><text:s text:c="10"/>&lt;/PreferenceSubstrate&gt;</text:p>
      <text:p text:style-name="Text_20_body">For some biological models the word “Dominant” can be replaced by “Coarser” or by “Percentages” depending on the construction modalities finally retained by the modell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18:42</meta:creation-date>
    <dc:creator>Generated</dc:creator>
    <dc:date>2026-08-16T07::18:42</dc:date>
    <dc:language>en-US</dc:language>
    <meta:editing-cycles>1</meta:editing-cycles>
    <meta:editing-duration>PT0S</meta:editing-duration>
    <dc:title>en:manuel_reference:methode_micro:verif_habby</dc:title>
  </office:meta>
</office:document-meta>
</file>