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8768c4c8096a4c85ef000782f72c6a.png"/>
  <manifest:file-entry manifest:media-type="image/svg+xml" manifest:full-path="Pictures/23070b6c050ca860a4e61852a90e79de.svg"/>
  <manifest:file-entry manifest:media-type="image/png" manifest:full-path="Pictures/119b2072bc54fd738e4a3af6618b8199.png"/>
  <manifest:file-entry manifest:media-type="image/png" manifest:full-path="Pictures/9b81524fa4f6b178c89cd95291a59aab.png"/>
  <manifest:file-entry manifest:media-type="image/png" manifest:full-path="Pictures/f06fcc041020a6e30972f400c2fb1fdd.png"/>
  <manifest:file-entry manifest:media-type="image/png" manifest:full-path="Pictures/af115fd32dac93650b40fe74453ca0ad.png"/>
  <manifest:file-entry manifest:media-type="image/png" manifest:full-path="Pictures/22cf547f9c90ddba29367ec82d1fe44a.png"/>
  <manifest:file-entry manifest:media-type="image/png" manifest:full-path="Pictures/2b6fef92f43e06b129db9a4d9694fa12.png"/>
  <manifest:file-entry manifest:media-type="image/png" manifest:full-path="Pictures/6749590a465564e19c493d682bece5de.png"/>
  <manifest:file-entry manifest:media-type="image/png" manifest:full-path="Pictures/4f46ac251d84ec0085ab5fbd0f48bfe4.png"/>
  <manifest:file-entry manifest:media-type="image/png" manifest:full-path="Pictures/09f759bedf27eeeb8f20f0d9ce1d9e40.png"/>
  <manifest:file-entry manifest:media-type="image/png" manifest:full-path="Pictures/ed27773bb934c7a62bedd0342b0ddfbd.png"/>
  <manifest:file-entry manifest:media-type="image/png" manifest:full-path="Pictures/499103eadcc5b8b0e66d0b6f1b57674c.png"/>
  <manifest:file-entry manifest:media-type="image/png" manifest:full-path="Pictures/cf3f5aef4b09c18e56c8d860a7ea8277.png"/>
  <manifest:file-entry manifest:media-type="image/png" manifest:full-path="Pictures/2a774203900175ebb70949e5f988d436.png"/>
  <manifest:file-entry manifest:media-type="image/png" manifest:full-path="Pictures/1528a34df453db7745bd85a92f486455.png"/>
  <manifest:file-entry manifest:media-type="image/png" manifest:full-path="Pictures/40f35e6806451b72baa1295c4b0753f5.png"/>
  <manifest:file-entry manifest:media-type="image/png" manifest:full-path="Pictures/a85cd2aae8744a09e268905eb3d231dc.png"/>
  <manifest:file-entry manifest:media-type="image/png" manifest:full-path="Pictures/19ded1ff1c6942f11cc93ed1219aa996.png"/>
  <manifest:file-entry manifest:media-type="image/png" manifest:full-path="Pictures/9077236a7edf31e55604ba767edb11f9.png"/>
  <manifest:file-entry manifest:media-type="image/png" manifest:full-path="Pictures/c91d80b3bc8ce503c006600aacc4e3db.png"/>
  <manifest:file-entry manifest:media-type="image/png" manifest:full-path="Pictures/67727c10d991d330483d3accdff68d97.png"/>
  <manifest:file-entry manifest:media-type="image/gif" manifest:full-path="Pictures/eb791799de7e90f380555d0aed214ca7.gif"/>
  <manifest:file-entry manifest:media-type="image/png" manifest:full-path="Pictures/df7261ff338fc62c8164f601fb2db813.png"/>
  <manifest:file-entry manifest:media-type="image/png" manifest:full-path="Pictures/423326180976eb4c63a2db77d6c8e458.png"/>
  <manifest:file-entry manifest:media-type="image/png" manifest:full-path="Pictures/bff6b8f0c725dc28088ddf79e55e2dd2.png"/>
  <manifest:file-entry manifest:media-type="image/png" manifest:full-path="Pictures/3af75731e0cd705bca18aa93024819c8.png"/>
  <manifest:file-entry manifest:media-type="image/png" manifest:full-path="Pictures/32df1c7eafe13f54dab47dc63f4b362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utorials:telemac"/><text:bookmark-start text:name="__RefHeading___from_a_telemac_2d_model_1"/><text:bookmark-start text:name="from_a_telemac_2d_model"/>From a TELEMAC 2D model<text:bookmark-end text:name="__RefHeading___from_a_telemac_2d_model_1"/><text:bookmark-end text:name="from_a_telemac_2d_model"/></text:h>
      <text:h text:style-name="Heading_20_2" text:outline-level="2"><text:bookmark-start text:name="__RefHeading___preamble_2"/><text:bookmark-start text:name="preamble"/>Preamble<text:bookmark-end text:name="__RefHeading___preamble_2"/><text:bookmark-end text:name="preamble"/></text:h>
      <text:p text:style-name="Text_20_body">The objective of this tutorial is to model the habitat of the adult river barbel from several TELEMAC 2D hydraulic simulations. The results will be visualised in interactive figures, in GIS output and in 3D. The main steps are as follows:</text:p>
      <text:list text:style-name="Numbering_20_1" text:continue-numbering="false">
        <text:list-item>
          <text:p text:style-name="Numbering_20_1_Content_First"> TELEMAC data will be read by the software to create a hydraulic .hyd file.</text:p>
        </text:list-item>
        <text:list-item>
          <text:p text:style-name="Numbering_20_1_Content"> The substrate data will be read by the software to create a .sub substrate file.</text:p>
        </text:list-item>
        <text:list-item>
          <text:p text:style-name="Numbering_20_1_Content"> The .hyd and .sub files will be merged into a .hab file from which HABBY can perform habitat calculations.</text:p>
        </text:list-item>
        <text:list-item>
          <text:p text:style-name="Numbering_20_1_Content"> The biological model of the adult river barbel will be selected.</text:p>
        </text:list-item>
        <text:list-item>
          <text:p text:style-name="Numbering_20_1_Content"> The habitat calculation will be performed.</text:p>
        </text:list-item>
        <text:list-item>
          <text:p text:style-name="Numbering_20_1_Content_Last"> The results will then be visualised and exported.</text:p>
        </text:list-item>
      </text:list>
      <text:p text:style-name="Text_20_body"><draw:frame draw:style-name="media" draw:name="0" text:anchor-type="as-char" draw:z-index="0" svg:width="18.520833333333cm" style:rel-width="100%" svg:height="14.659664038114cm" style:rel-height="scale"><draw:image xlink:href="Pictures/848768c4c8096a4c85ef000782f72c6a.png" xlink:type="simple" xlink:show="embed" xlink:actuate="onLoad"/></draw:frame></text:p>
      <text:h text:style-name="Heading_20_2" text:outline-level="2"><text:bookmark-start text:name="__RefHeading___prerequisites_3"/><text:bookmark-start text:name="prerequisites"/>Prerequisites<text:bookmark-end text:name="__RefHeading___prerequisites_3"/><text:bookmark-end text:name="prerequisites"/></text:h>
      <text:list text:style-name="List_20_1" text:continue-numbering="false">
        <text:list-item>
          <text:p text:style-name="List_20_1_Content_First"> Install HABBY.</text:p>
        </text:list-item>
        <text:list-item>
          <text:p text:style-name="List_20_1_Content"> Download and extract the hydraulic and substrate example files:</text:p>
          <text:list text:style-name="List_20_1">
            <text:list-item>
              <text:p text:style-name="List_20_1_Content"> <text:a xlink:type="simple" xlink:href="https://habby.wiki.inrae.fr/lib/exe/fetch.php?media=wiki:tuto_telemac_example_data.zip" text:style-name="Internet_20_link" text:visited-style-name="Visited_20_Internet_20_Link">tuto_telemac_example_data.zip</text:a> </text:p>
            </text:list-item>
          </text:list>
        </text:list-item>
        <text:list-item>
          <text:p text:style-name="List_20_1_Content"> GIS software, such as QGIS or ArcGIS (for viewing map exports).</text:p>
        </text:list-item>
        <text:list-item>
          <text:p text:style-name="List_20_1_Content"> The open-source software Paraview (to visualise the 3-dimensional exports) <text:a xlink:type="simple" xlink:href="https://www.paraview.org/" text:style-name="Internet_20_link" text:visited-style-name="Visited_20_Internet_20_Link">https://www.paraview.org/</text:a>.</text:p>
        </text:list-item>
        <text:list-item>
          <text:p text:style-name="List_20_1_Content_Last"> A spreadsheet program, such as LibreOffice Calc or Excel (for viewing TXT exports).</text:p>
        </text:list-item>
      </text:list>
      <text:h text:style-name="Heading_20_2" text:outline-level="2"><text:bookmark-start text:name="__RefHeading___description_of_input_files_4"/><text:bookmark-start text:name="description_of_input_files"/>Description of input files<text:bookmark-end text:name="__RefHeading___description_of_input_files_4"/><text:bookmark-end text:name="description_of_input_files"/></text:h>
      <text:h text:style-name="Heading_20_3" text:outline-level="3"><text:bookmark-start text:name="__RefHeading___hydraulics_5"/><text:bookmark-start text:name="hydraulics"/>Hydraulics<text:bookmark-end text:name="__RefHeading___hydraulics_5"/><text:bookmark-end text:name="hydraulics"/></text:h>
      <text:p text:style-name="Text_20_body"><draw:frame draw:style-name="media" draw:name="1" text:anchor-type="as-char" draw:z-index="1" svg:width="" svg:rel-width="100%" svg:height="0cm"><draw:image xlink:href="Pictures/23070b6c050ca860a4e61852a90e79de.svg" xlink:type="simple" xlink:show="embed" xlink:actuate="onLoad"/></draw:frame> These files are EDF data and can only be used for HABBY tutorials. <draw:frame draw:style-name="media" draw:name="2" text:anchor-type="as-char" draw:z-index="2"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le(s) used </text:p>
          </table:table-cell>
          <table:table-cell office:value-type="string" table:style-name="tableheader">
            <text:p text:style-name="Table_20_Heading"> Description </text:p>
          </table:table-cell>
        </table:table-row>
        <table:table-row>
          <table:table-cell office:value-type="string" table:style-name="tablecell">
            <text:p text:style-name="tablealignleft"> d1.slf, d2.slf, d3.slf, d4.slf, d5.slf, d6.slf d7.slf, d8.slf, d9.slf </text:p>
          </table:table-cell>
          <table:table-cell office:value-type="string" table:style-name="tablecell">
            <text:p text:style-name="tablealignleft"> 2D TELEMAC modelling of a multi-flow braided river. These files are permanent discharge simulation result files. Each file represents a <text:span text:style-name="Strong_20_Emphasis">simulated constant discharge</text:span>. Each file contains a <text:span text:style-name="Strong_20_Emphasis">single time step</text:span>. </text:p>
          </table:table-cell>
        </table:table-row>
        <table:table-row>
          <table:table-cell office:value-type="string" table:style-name="tablecell">
            <text:p text:style-name="tablealignleft"> indexHYDRAU.txt </text:p>
          </table:table-cell>
          <table:table-cell office:value-type="string" table:style-name="tablecell">
            <text:p text:style-name="tablealignleft"> To use multiple hydraulic input files at the same time in HABBY, it is necessary to have previously created a <text:span text:style-name="Strong_20_Emphasis">indexHYDRAU.txt</text:span> file to assign a discharge value to each input file. </text:p>
          </table:table-cell>
        </table:table-row>
        <table:table-row>
          <table:table-cell office:value-type="string" table:style-name="tablecell">
            <text:p text:style-name="tablealignleft"> discharge_chronicle.txt </text:p>
          </table:table-cell>
          <table:table-cell office:value-type="string" table:style-name="tablecell">
            <text:p text:style-name="tablealignleft"> This file is used with the HABBY interpolation tool (optional for habitat calculation). </text:p>
          </table:table-cell>
        </table:table-row>
      </table:table>
      <text:p text:style-name="Text_20_body">Here are the contents of the indexHYDRAU.txt file:</text:p>
      <text:p text:style-name="Preformatted_20_Text">EPSG=unknown<text:line-break/>filename Q[m3/s]<text:line-break/>d1.slf 9.2<text:line-break/>d2.slf 21.2<text:line-break/>d3.slf 35<text:line-break/>d4.slf 48.4<text:line-break/>d5.slf 74.7<text:line-break/>d6.slf 110<text:line-break/>d7.slf 150<text:line-break/>d8.slf 175<text:line-break/>d9.slf 259</text:p>
      <text:p text:style-name="Text_20_body"><text:a xlink:type="simple" xlink:href="https://habby.wiki.inrae.fr/doku.php?id=en:user_guide:models_2d:hyd_creation" text:style-name="Internet_20_link" text:visited-style-name="Visited_20_Internet_20_Link">*User guide: Creating a .hyd file</text:a>.</text:p>
      <text:h text:style-name="Heading_20_3" text:outline-level="3"><text:bookmark-start text:name="__RefHeading___substrate_6"/><text:bookmark-start text:name="substrate"/>Substrate<text:bookmark-end text:name="__RefHeading___substrate_6"/><text:bookmark-end text:name="substrate"/></text:h>
      <text:p text:style-name="Text_20_body"><draw:frame draw:style-name="media" draw:name="3" text:anchor-type="as-char" draw:z-index="3" svg:width="" svg:rel-width="100%" svg:height="0cm"><draw:image xlink:href="Pictures/23070b6c050ca860a4e61852a90e79de.svg" xlink:type="simple" xlink:show="embed" xlink:actuate="onLoad"/></draw:frame> These files are fictitious data and are used only for the tutorial. <draw:frame draw:style-name="media" draw:name="4" text:anchor-type="as-char" draw:z-index="4" svg:width="" svg:rel-width="100%" svg:height="0cm"><draw:image xlink:href="Pictures/23070b6c050ca860a4e61852a90e79de.svg" xlink:type="simple" xlink:show="embed" xlink:actuate="onLoad"/></draw:frame></text:p>
      <table:table table:style-name="Table">
        <table:table-column/>
        <table:table-column/>
        <table:table-row>
          <table:table-cell office:value-type="string" table:style-name="tableheader">
            <text:p text:style-name="Table_20_Heading"> File(s) used </text:p>
          </table:table-cell>
          <table:table-cell office:value-type="string" table:style-name="tableheader">
            <text:p text:style-name="Table_20_Heading"> Description </text:p>
          </table:table-cell>
        </table:table-row>
        <table:table-row>
          <table:table-cell office:value-type="string" table:style-name="tablecell">
            <text:p text:style-name="tablealignleft"> sub_PolygonSandreCoarser-dom.shp (and associated files .shx, dbf, ..) </text:p>
          </table:table-cell>
          <table:table-cell office:value-type="string" table:style-name="tablecell">
            <text:p text:style-name="tablealignleft"> This GIS data is of type Shapefile and represents polygons of homogeneous substrate. <text:a xlink:type="simple" xlink:href="https://habby.wiki.inrae.fr/doku.php?id=en:manuel_reference:modeles_2d:sub_description:sub_carto" text:style-name="Internet_20_link" text:visited-style-name="Visited_20_Internet_20_Link">Mapping method</text:a> : Polygon (Polygon). <text:a xlink:type="simple" xlink:href="https://habby.wiki.inrae.fr/doku.php?id=en:manuel_reference:modeles_2d:sub_description:sub_code_classification" text:style-name="Internet_20_link" text:visited-style-name="Visited_20_Internet_20_Link">Classification code</text:a> : Sandre (Malavoi and Souchon 1989). <text:a xlink:type="simple" xlink:href="https://habby.wiki.inrae.fr/doku.php?id=en:manuel_reference:modeles_2d:sub_description:sub_methode_classification" text:style-name="Internet_20_link" text:visited-style-name="Visited_20_Internet_20_Link">Classification method</text:a>: coarser-dominant (PlusGros-Dominant). </text:p>
          </table:table-cell>
        </table:table-row>
        <table:table-row>
          <table:table-cell office:value-type="string" table:style-name="tablecell">
            <text:p text:style-name="tablealignleft"> sub_PolygonSandreCoarser-dom.txt  </text:p>
          </table:table-cell>
          <table:table-cell office:value-type="string" table:style-name="tablecell">
            <text:p text:style-name="tablealignleft"> It is necessary to have previously created a file with the same name as the Shapefile, i.e. <text:span text:style-name="Strong_20_Emphasis">'sub_PolygonSandreCoarser-dom.txt'</text:span> in order to indicate to HABBY the classification code and the classification method of the substrate as well as the default substrate values (in case of not complete superposition of the substrate on the hydraulic). The latter is provided with the example data set. </text:p>
          </table:table-cell>
        </table:table-row>
      </table:table>
      <text:p text:style-name="Text_20_body">Here are the contents of the file 'sub_PolygonSandreCoarser-dom.txt':</text:p>
      <text:p text:style-name="Preformatted_20_Text">substrate_classification_code=Sandre<text:line-break/>substrate_classification_method=coarser-dom<text:line-break/>default_values=12, 12</text:p>
      <text:p text:style-name="Text_20_body"><text:a xlink:type="simple" xlink:href="https://habby.wiki.inrae.fr/doku.php?id=en:manuel_reference:modeles_2d:sub_description:sub_detail_description" text:style-name="Internet_20_link" text:visited-style-name="Visited_20_Internet_20_Link">*User guide: Detailed description of substrate files</text:a></text:p>
      <text:h text:style-name="Heading_20_2" text:outline-level="2"><text:bookmark-start text:name="__RefHeading___step_by_step_7"/><text:bookmark-start text:name="step_by_step"/>Step by step<text:bookmark-end text:name="__RefHeading___step_by_step_7"/><text:bookmark-end text:name="step_by_step"/></text:h>
      <text:h text:style-name="Heading_20_3" text:outline-level="3"><text:bookmark-start text:name="__RefHeading___create_a_new_project_8"/><text:bookmark-start text:name="create_a_new_project"/>Create a new project<text:bookmark-end text:name="__RefHeading___create_a_new_project_8"/><text:bookmark-end text:name="create_a_new_project"/></text:h>
      <text:list text:style-name="List_20_1" text:continue-numbering="false">
        <text:list-item>
          <text:p text:style-name="List_20_1_Content_First"> Start the software.</text:p>
        </text:list-item>
        <text:list-item>
          <text:p text:style-name="List_20_1_Content_Last"> Go to menu &lt;hi #47B5E6&gt;<text:span text:style-name="Strong_20_Emphasis">Project - New</text:span>&lt;/hi&gt;.</text:p>
        </text:list-item>
      </text:list>
      <text:p text:style-name="Text_20_body">This opens the &lt;hi #9BFFFF&gt;<text:span text:style-name="Strong_20_Emphasis">HABBY - New Project</text:span>&lt;/hi&gt; window.</text:p>
      <text:p text:style-name="Text_20_body"><draw:frame draw:style-name="media" draw:name="5" text:anchor-type="as-char" draw:z-index="5" svg:width="18.520833333333cm" style:rel-width="100%" svg:height="16.400275735294cm" style:rel-height="scale"><draw:image xlink:href="Pictures/119b2072bc54fd738e4a3af6618b8199.png" xlink:type="simple" xlink:show="embed" xlink:actuate="onLoad"/></draw:frame></text:p>
      <text:list text:style-name="List_20_1" text:continue-numbering="false">
        <text:list-item>
          <text:p text:style-name="List_20_1_Content_First"> If necessary, change the &lt;hi #9BFFFF&gt;<text:span text:style-name="Strong_20_Emphasis">Projects folder:</text:span>&lt;/hi&gt;, by clicking on <text:span text:style-name="Strong_20_Emphasis">[Change folder]</text:span>.</text:p>
        </text:list-item>
        <text:list-item>
          <text:p text:style-name="List_20_1_Content"> Enter in &lt;hi #9BFFFF&gt;<text:span text:style-name="Strong_20_Emphasis">Project name:</text:span>&lt;/hi&gt;: <text:span text:style-name="Emphasis">'Tuto_TELEMAC'</text:span>.</text:p>
        </text:list-item>
        <text:list-item>
          <text:p text:style-name="List_20_1_Content"> Choose in &lt;hi #9BFFFF&gt;<text:span text:style-name="Strong_20_Emphasis">Project type:</text:span>&lt;/hi&gt;: <text:span text:style-name="Emphasis">'physique'</text:span>.</text:p>
        </text:list-item>
        <text:list-item>
          <text:p text:style-name="List_20_1_Content_Last"> Click on <text:span text:style-name="Strong_20_Emphasis">[Create Project]</text:span>.</text:p>
        </text:list-item>
      </text:list>
      <text:p text:style-name="Text_20_body">The project is then created and gives you access to new tabs.</text:p>
      <text:p text:style-name="Text_20_body"><text:a xlink:type="simple" xlink:href="https://habby.wiki.inrae.fr/doku.php?id=en:guide_utilisateur:creation_projet" text:style-name="Internet_20_link" text:visited-style-name="Visited_20_Internet_20_Link">*User guide : Project creation</text:a></text:p>
      <text:h text:style-name="Heading_20_3" text:outline-level="3"><text:bookmark-start text:name="__RefHeading___creating_a_.hyd_file_9"/><text:bookmark-start text:name="creating_a_.hyd_file"/>Creating a .hyd file<text:bookmark-end text:name="__RefHeading___creating_a_.hyd_file_9"/><text:bookmark-end text:name="creating_a_.hyd_file"/></text:h>
      <text:list text:style-name="List_20_1" text:continue-numbering="false">
        <text:list-item>
          <text:p text:style-name="List_20_1_Content_First"> Open the tab &lt;hi #9BFFFF&gt;<text:span text:style-name="Strong_20_Emphasis">Hydraulic</text:span>&lt;/hi&gt;.</text:p>
        </text:list-item>
        <text:list-item>
          <text:p text:style-name="List_20_1_Content_Last"> For &lt;hi #9BFFFF&gt;<text:span text:style-name="Strong_20_Emphasis">Select a model</text:span>&lt;/hi&gt; choose <text:span text:style-name="Emphasis">'TELEMAC 2D'</text:span>.</text:p>
        </text:list-item>
      </text:list>
      <text:p text:style-name="Text_20_body">This opens the input file manager for TELEMAC.</text:p>
      <text:list text:style-name="List_20_1" text:continue-numbering="false">
        <text:list-item>
          <text:p text:style-name="LastListParagraph_List_20_1_Content_First"> In &lt;hi #9BFFFF&gt;<text:span text:style-name="Strong_20_Emphasis">Result file (.res, ..</text:span>&lt;/hi&gt;, click on <draw:frame draw:style-name="media" draw:name="6" text:anchor-type="as-char" draw:z-index="6" svg:width="0.52916666666667cm" svg:height="0.52916666666667cm"><draw:image xlink:href="Pictures/9b81524fa4f6b178c89cd95291a59aab.png" xlink:type="simple" xlink:show="embed" xlink:actuate="onLoad"/></draw:frame> to then select all TELEMAC files (<text:span text:style-name="Emphasis">'d1.slf, …, d9.slf'</text:span>) or only the <text:span text:style-name="Emphasis">'indexHYDRAU.txt'</text:span> file.</text:p>
        </text:list-item>
      </text:list>
      <text:list text:style-name="List_20_1" text:continue-numbering="false">
        <text:list-item>
          <text:p text:style-name="List_20_1_Content_First"> If the pre-reading went well, the software should display the following information:</text:p>
          <text:list text:style-name="List_20_1">
            <text:list-item>
              <text:p text:style-name="List_20_1_Content"> &lt;hi #9BFFFF&gt;<text:span text:style-name="Strong_20_Emphasis">Reach name:</text:span>&lt;/hi&gt;: <text:span text:style-name="Emphasis">'Tronçon D'</text:span>.</text:p>
            </text:list-item>
            <text:list-item>
              <text:p text:style-name="List_20_1_Content"> &lt;hi #9BFFFF&gt;<text:span text:style-name="Strong_20_Emphasis">Unit name:</text:span>&lt;/hi&gt;: selection of <text:span text:style-name="Emphasis">'9.2'</text:span> to <text:span text:style-name="Emphasis">'259'</text:span></text:p>
            </text:list-item>
            <text:list-item>
              <text:p text:style-name="List_20_1_Content"> &lt;hi #9BFFFF&gt;<text:span text:style-name="Strong_20_Emphasis">Type</text:span>&lt;/hi&gt;: <text:span text:style-name="Emphasis">'discharge [m<text:span text:style-name="sup">3</text:span>/s]'</text:span></text:p>
            </text:list-item>
            <text:list-item>
              <text:p text:style-name="List_20_1_Content"> &lt;hi #9BFFFF&gt;<text:span text:style-name="Strong_20_Emphasis">Number</text:span>&lt;/hi&gt;: <text:span text:style-name="Emphasis">'9/9'</text:span></text:p>
            </text:list-item>
            <text:list-item>
              <text:p text:style-name="List_20_1_Content"> &lt;hi #9BFFFF&gt;<text:span text:style-name="Strong_20_Emphasis">Mesh data</text:span>&lt;/hi&gt;: <text:span text:style-name="Emphasis">''</text:span></text:p>
            </text:list-item>
            <text:list-item>
              <text:p text:style-name="List_20_1_Content"> &lt;hi #9BFFFF&gt;<text:span text:style-name="Strong_20_Emphasis">Node data</text:span>&lt;/hi&gt;: <text:span text:style-name="Emphasis">'elevation, water depth, water velocity'</text:span></text:p>
            </text:list-item>
            <text:list-item>
              <text:p text:style-name="List_20_1_Content"> &lt;hi #9BFFFF&gt;<text:span text:style-name="Strong_20_Emphasis">EPSG code</text:span>&lt;/hi&gt;: <text:span text:style-name="Emphasis">'2154'</text:span></text:p>
            </text:list-item>
            <text:list-item>
              <text:p text:style-name="List_20_1_Content_Last"> &lt;hi #9BFFFF&gt;<text:span text:style-name="Strong_20_Emphasis">.hyd filename</text:span>&lt;/hi&gt; : <text:span text:style-name="Emphasis">'d1_to_d9.hyd'</text:span></text:p>
            </text:list-item>
          </text:list>
        </text:list-item>
      </text:list>
      <text:p text:style-name="Text_20_body"><draw:frame draw:style-name="media" draw:name="7" text:anchor-type="as-char" draw:z-index="7" svg:width="18.520833333333cm" style:rel-width="100%" svg:height="14.629901960784cm" style:rel-height="scale"><draw:image xlink:href="Pictures/f06fcc041020a6e30972f400c2fb1fdd.png" xlink:type="simple" xlink:show="embed" xlink:actuate="onLoad"/></draw:frame></text:p>
      <text:list text:style-name="List_20_1" text:continue-numbering="false">
        <text:list-item>
          <text:p text:style-name="LastListParagraph_List_20_1_Content_First"> If this information is valid, you can start the calculation by pressing the <text:span text:style-name="Strong_20_Emphasis">[Create 1 file .hyd]</text:span> button.</text:p>
        </text:list-item>
      </text:list>
      <text:p text:style-name="Text_20_body">Once the process is complete, a file 'd1_to_d9.hyd' is created.</text:p>
      <text:p text:style-name="Text_20_body"><text:a xlink:type="simple" xlink:href="https://habby.wiki.inrae.fr/doku.php?id=en:user_guide:models_2d:hyd_creation" text:style-name="Internet_20_link" text:visited-style-name="Visited_20_Internet_20_Link">*User guide: Creating a .hyd file</text:a></text:p>
      <text:h text:style-name="Heading_20_3" text:outline-level="3"><text:bookmark-start text:name="__RefHeading___creating_a_.sub_file_10"/><text:bookmark-start text:name="creating_a_.sub_file"/>Creating a .sub file<text:bookmark-end text:name="__RefHeading___creating_a_.sub_file_10"/><text:bookmark-end text:name="creating_a_.sub_file"/></text:h>
      <text:list text:style-name="List_20_1" text:continue-numbering="false">
        <text:list-item>
          <text:p text:style-name="List_20_1_Content_First"> Open the &lt;hi #9BFFFF&gt;<text:span text:style-name="Strong_20_Emphasis">Substrate</text:span>&lt;/hi&gt; tab.</text:p>
        </text:list-item>
        <text:list-item>
          <text:p text:style-name="List_20_1_Content"> For &lt;hi #9BFFFF&gt;<text:span text:style-name="Strong_20_Emphasis">Substrate mapping method from</text:span>&lt;/hi&gt; check that <text:span text:style-name="Emphasis">'polygons (.shp, .gpkg)'</text:span> is selected.</text:p>
        </text:list-item>
        <text:list-item>
          <text:p text:style-name="List_20_1_Content_Last"> In &lt;hi #9BFFFF&gt;<text:span text:style-name="Strong_20_Emphasis">File (.shp, .gpkg)</text:span>&lt;/hi&gt;, click on <draw:frame draw:style-name="media" draw:name="8" text:anchor-type="as-char" draw:z-index="8" svg:width="0.52916666666667cm" svg:height="0.52916666666667cm"><draw:image xlink:href="Pictures/9b81524fa4f6b178c89cd95291a59aab.png" xlink:type="simple" xlink:show="embed" xlink:actuate="onLoad"/></draw:frame> and select the file <text:span text:style-name="Emphasis">'sub_PolygonSandreCoarser-dom.shp'</text:span>.</text:p>
        </text:list-item>
      </text:list>
      <text:list text:style-name="List_20_1" text:continue-numbering="false">
        <text:list-item>
          <text:p text:style-name="List_20_1_Content_First"> If the pre-reading went well, the software should display the following information:</text:p>
          <text:list text:style-name="List_20_1">
            <text:list-item>
              <text:p text:style-name="List_20_1_Content"> &lt;hi #9BFFFF&gt;<text:span text:style-name="Strong_20_Emphasis">File (.shp, .gpkg)</text:span>&lt;/hi&gt;: <text:span text:style-name="Emphasis">'sub_PolygonSandreCoarser-dom.shp'</text:span></text:p>
            </text:list-item>
            <text:list-item>
              <text:p text:style-name="List_20_1_Content"> &lt;hi #9BFFFF&gt;<text:span text:style-name="Strong_20_Emphasis">Classification code:</text:span>&lt;/hi&gt;: <text:span text:style-name="Emphasis">'Sandre'</text:span></text:p>
            </text:list-item>
            <text:list-item>
              <text:p text:style-name="List_20_1_Content"> &lt;hi #9BFFFF&gt;<text:span text:style-name="Strong_20_Emphasis">Classification method:</text:span>&lt;/hi&gt; : <text:span text:style-name="Emphasis">'coarser-dom'</text:span></text:p>
            </text:list-item>
            <text:list-item>
              <text:p text:style-name="List_20_1_Content"> &lt;hi #9BFFFF&gt;<text:span text:style-name="Strong_20_Emphasis">Default values</text:span>&lt;/hi&gt; : <text:span text:style-name="Emphasis">'12, 12'</text:span></text:p>
            </text:list-item>
            <text:list-item>
              <text:p text:style-name="List_20_1_Content"> &lt;hi #9BFFFF&gt;<text:span text:style-name="Strong_20_Emphasis">EPSG code</text:span>&lt;/hi&gt;: <text:span text:style-name="Emphasis">'2154'</text:span></text:p>
            </text:list-item>
            <text:list-item>
              <text:p text:style-name="List_20_1_Content_Last"> &lt;hi #9BFFFF&gt;<text:span text:style-name="Strong_20_Emphasis">.sub file name</text:span>&lt;/hi&gt; : <text:span text:style-name="Emphasis">'sub_PolygonSandreCoarser-dom.sub'</text:span></text:p>
            </text:list-item>
          </text:list>
        </text:list-item>
      </text:list>
      <text:p text:style-name="Text_20_body"><draw:frame draw:style-name="media" draw:name="9" text:anchor-type="as-char" draw:z-index="9" svg:width="18.520833333333cm" style:rel-width="100%" svg:height="14.629901960784cm" style:rel-height="scale"><draw:image xlink:href="Pictures/af115fd32dac93650b40fe74453ca0ad.png" xlink:type="simple" xlink:show="embed" xlink:actuate="onLoad"/></draw:frame></text:p>
      <text:list text:style-name="List_20_1" text:continue-numbering="false">
        <text:list-item>
          <text:p text:style-name="LastListParagraph_List_20_1_Content_First"> If the information displayed in this tab is valid, you can start the calculation by pressing the <text:span text:style-name="Strong_20_Emphasis">[Create .sub file]</text:span> button.</text:p>
        </text:list-item>
      </text:list>
      <text:p text:style-name="Text_20_body">Once the process is finished, a file 'sub_PolygonSandreCoarser-dom.sub' is created.</text:p>
      <text:p text:style-name="Text_20_body"><text:a xlink:type="simple" xlink:href="https://habby.wiki.inrae.fr/doku.php?id=en:user_guide:models_2d:sub_creation" text:style-name="Internet_20_link" text:visited-style-name="Visited_20_Internet_20_Link">*User guide: Creating a .sub file</text:a></text:p>
      <text:h text:style-name="Heading_20_3" text:outline-level="3"><text:bookmark-start text:name="__RefHeading___creating_a_.hab_file_11"/><text:bookmark-start text:name="creating_a_.hab_file"/>Creating a .hab file<text:bookmark-end text:name="__RefHeading___creating_a_.hab_file_11"/><text:bookmark-end text:name="creating_a_.hab_file"/></text:h>
      <text:list text:style-name="List_20_1" text:continue-numbering="false">
        <text:list-item>
          <text:p text:style-name="List_20_1_Content_First"> Stay in the &lt;hi #9BFFFF&gt;<text:span text:style-name="Strong_20_Emphasis">Substrat</text:span>&lt;/hi&gt; tab.</text:p>
        </text:list-item>
        <text:list-item>
          <text:p text:style-name="List_20_1_Content"> In the &lt;hi #9BFFFF&gt;<text:span text:style-name="Strong_20_Emphasis">Merging of hydraulics and substrate data</text:span>&lt;/hi&gt; group, check that the file names are selected for:</text:p>
          <text:list text:style-name="List_20_1">
            <text:list-item>
              <text:p text:style-name="List_20_1_Content"> &lt;hi #9BFFFF&gt;<text:span text:style-name="Strong_20_Emphasis">.hyd filename</text:span>&lt;/hi&gt;: <text:span text:style-name="Emphasis">'d1_to_d9.hyd'</text:span>.</text:p>
            </text:list-item>
            <text:list-item>
              <text:p text:style-name="List_20_1_Content_Last"> &lt;hi #9BFFFF&gt;<text:span text:style-name="Strong_20_Emphasis">.sub filename</text:span>&lt;/hi&gt;: <text:span text:style-name="Emphasis">'sub_PolygonSandreCoarser-dom.sub'</text:span>.</text:p>
            </text:list-item>
          </text:list>
        </text:list-item>
      </text:list>
      <text:p text:style-name="Text_20_body"><draw:frame draw:style-name="media" draw:name="10" text:anchor-type="as-char" draw:z-index="10" svg:width="18.520833333333cm" style:rel-width="100%" svg:height="14.629901960784cm" style:rel-height="scale"><draw:image xlink:href="Pictures/22cf547f9c90ddba29367ec82d1fe44a.png" xlink:type="simple" xlink:show="embed" xlink:actuate="onLoad"/></draw:frame></text:p>
      <text:list text:style-name="List_20_1" text:continue-numbering="false">
        <text:list-item>
          <text:p text:style-name="LastListParagraph_List_20_1_Content_First"> Then launch the merge with the <text:span text:style-name="Strong_20_Emphasis">[Create .hab file]</text:span> button.</text:p>
        </text:list-item>
      </text:list>
      <text:p text:style-name="Text_20_body">Once the process is finished, a <text:span text:style-name="Emphasis">'d1_to_d9_sub_PolygonSandreCoarser-dom.hab'</text:span> file is created.</text:p>
      <text:p text:style-name="Text_20_body"><text:a xlink:type="simple" xlink:href="https://habby.wiki.inrae.fr/doku.php?id=en:user_guide:models_2d:hab_creation" text:style-name="Internet_20_link" text:visited-style-name="Visited_20_Internet_20_Link">*User guide: Merging Hydraulics and Substrate</text:a></text:p>
      <text:h text:style-name="Heading_20_3" text:outline-level="3"><text:bookmark-start text:name="__RefHeading___habitat_calculation_12"/><text:bookmark-start text:name="habitat_calculation"/>Habitat calculation<text:bookmark-end text:name="__RefHeading___habitat_calculation_12"/><text:bookmark-end text:name="habitat_calculation"/></text:h>
      <text:list text:style-name="List_20_1" text:continue-numbering="false">
        <text:list-item>
          <text:p text:style-name="List_20_1_Content_First"> Open the tab &lt;hi #9BFFFF&gt;<text:span text:style-name="Strong_20_Emphasis">Calc. Habitat</text:span>&lt;/hi&gt; tab.</text:p>
        </text:list-item>
        <text:list-item>
          <text:p text:style-name="List_20_1_Content"> Check for &lt;hi #9BFFFF&gt;<text:span text:style-name="Strong_20_Emphasis">Habitat File(s)</text:span>&lt;/hi&gt; that the <text:span text:style-name="Emphasis">'d1_to_d9_sub_PolygonSandreCoarser-dom.hab'</text:span> file is selected.</text:p>
        </text:list-item>
        <text:list-item>
          <text:p text:style-name="List_20_1_Content_Last"> To add biological models to be calculated, click on the <text:span text:style-name="Strong_20_Emphasis">[Add Models]</text:span> button.</text:p>
        </text:list-item>
      </text:list>
      <text:p text:style-name="Text_20_body">This opens the <text:a xlink:type="simple" xlink:href="https://habby.wiki.inrae.fr/doku.php?id=en:user_guide:explo_biological_models" text:style-name="Internet_20_link" text:visited-style-name="Visited_20_Internet_20_Link">biological model explorer</text:a>.</text:p>
      <text:list text:style-name="List_20_1" text:continue-numbering="false">
        <text:list-item>
          <text:p text:style-name="List_20_1_Content_First"> In the first tab &lt;hi #9BFFFF&gt;<text:span text:style-name="Strong_20_Emphasis">Model filter</text:span>&lt;/hi&gt;, refine your search by the following criteria:</text:p>
          <text:list text:style-name="List_20_1">
            <text:list-item>
              <text:p text:style-name="List_20_1_Content"> &lt;hi #9BFFFF&gt;<text:span text:style-name="Strong_20_Emphasis">Country</text:span>&lt;/hi&gt;: <text:span text:style-name="Emphasis">'France'</text:span>.</text:p>
            </text:list-item>
            <text:list-item>
              <text:p text:style-name="List_20_1_Content"> &lt;hi #9BFFFF&gt;<text:span text:style-name="Strong_20_Emphasis">Type of aquatic animal</text:span>&lt;/hi&gt;: <text:span text:style-name="Emphasis">'fish'</text:span>.</text:p>
            </text:list-item>
            <text:list-item>
              <text:p text:style-name="List_20_1_Content"> &lt;hi #9BFFFF&gt;<text:span text:style-name="Strong_20_Emphasis">Stage and size</text:span>&lt;/hi&gt;: <text:span text:style-name="Emphasis">'adult'</text:span>.</text:p>
            </text:list-item>
            <text:list-item>
              <text:p text:style-name="List_20_1_Content_Last"> &lt;hi #9BFFFF&gt;<text:span text:style-name="Strong_20_Emphasis">Code alternative filter</text:span>&lt;/hi&gt; : <text:span text:style-name="Emphasis">'BAF'</text:span>.</text:p>
            </text:list-item>
          </text:list>
        </text:list-item>
      </text:list>
      <text:p text:style-name="Text_20_body"><draw:frame draw:style-name="media" draw:name="11" text:anchor-type="as-char" draw:z-index="11" svg:width="18.520833333333cm" style:rel-width="100%" svg:height="14.629901960784cm" style:rel-height="scale"><draw:image xlink:href="Pictures/2b6fef92f43e06b129db9a4d9694fa12.png" xlink:type="simple" xlink:show="embed" xlink:actuate="onLoad"/></draw:frame></text:p>
      <text:list text:style-name="List_20_1" text:continue-numbering="false">
        <text:list-item>
          <text:p text:style-name="List_20_1_Content_First"> In the second tab &lt;hi #9BFFFF&gt;<text:span text:style-name="Strong_20_Emphasis">Model selection</text:span>&lt;/hi&gt;:</text:p>
          <text:list text:style-name="List_20_1">
            <text:list-item>
              <text:p text:style-name="List_20_1_Content"> Click on the model <text:span text:style-name="Emphasis">'Barbus barbus - adult - BAF01'</text:span> in the left-hand list &lt;hi #9BFFFF&gt;<text:span text:style-name="Strong_20_Emphasis">Available models</text:span>&lt;/hi&gt;. </text:p>
            </text:list-item>
            <text:list-item>
              <text:p text:style-name="List_20_1_Content"> (Optional) You can click on <text:span text:style-name="Strong_20_Emphasis">[Show habitat suitability indices]</text:span> to display the biological model in an interactive figure</text:p>
            </text:list-item>
            <text:list-item>
              <text:p text:style-name="List_20_1_Content_Last"> Drag and drop from left to right the <text:span text:style-name="Emphasis">'Barbus barbus - adult - BAF01'</text:span> model into the right-hand list &lt;hi #9BFFFF&gt;<text:span text:style-name="Strong_20_Emphasis">Selected models (0)</text:span>&lt;/hi&gt;.</text:p>
            </text:list-item>
          </text:list>
        </text:list-item>
      </text:list>
      <text:p text:style-name="Text_20_body"><draw:frame draw:style-name="media" draw:name="12" text:anchor-type="as-char" draw:z-index="12" svg:width="18.520833333333cm" style:rel-width="100%" svg:height="14.629901960784cm" style:rel-height="scale"><draw:image xlink:href="Pictures/6749590a465564e19c493d682bece5de.png" xlink:type="simple" xlink:show="embed" xlink:actuate="onLoad"/></draw:frame></text:p>
      <text:list text:style-name="List_20_1" text:continue-numbering="false">
        <text:list-item>
          <text:p text:style-name="LastListParagraph_List_20_1_Content_First"> Validate with the <text:span text:style-name="Strong_20_Emphasis">[Validate selected models]</text:span> button.</text:p>
        </text:list-item>
      </text:list>
      <text:p text:style-name="Text_20_body">The model <text:span text:style-name="Emphasis">'Barbus barbus - adult - BAF01'</text:span> has been added to the list of models to be calculated.</text:p>
      <text:list text:style-name="List_20_1" text:continue-numbering="false">
        <text:list-item>
          <text:p text:style-name="List_20_1_Content_First"> The hydraulics and substrate options for the biological model <text:span text:style-name="Emphasis">'Barbus barbus - adult - BAF01'</text:span> are left as default:</text:p>
          <text:list text:style-name="List_20_1">
            <text:list-item>
              <text:p text:style-name="List_20_1_Content"> &lt;hi #9BFFFF&gt;<text:span text:style-name="Strong_20_Emphasis">Hydraulic option</text:span>&lt;/hi&gt;: <text:span text:style-name="Emphasis">'HV'</text:span> (Height and Velocity).</text:p>
            </text:list-item>
            <text:list-item>
              <text:p text:style-name="List_20_1_Content_Last"> &lt;hi #9BFFFF&gt;<text:span text:style-name="Strong_20_Emphasis">Substrate option</text:span>&lt;/hi&gt;: <text:span text:style-name="Emphasis">'Dominant'</text:span> (Dominant substrate).</text:p>
            </text:list-item>
          </text:list>
        </text:list-item>
      </text:list>
      <text:p text:style-name="Text_20_body"><draw:frame draw:style-name="media" draw:name="13" text:anchor-type="as-char" draw:z-index="13" svg:width="18.520833333333cm" style:rel-width="100%" svg:height="14.629901960784cm" style:rel-height="scale"><draw:image xlink:href="Pictures/4f46ac251d84ec0085ab5fbd0f48bfe4.png" xlink:type="simple" xlink:show="embed" xlink:actuate="onLoad"/></draw:frame></text:p>
      <text:list text:style-name="List_20_1" text:continue-numbering="false">
        <text:list-item>
          <text:p text:style-name="LastListParagraph_List_20_1_Content_First"> You can now start the habitat calculation for the adult river barbel with the <text:span text:style-name="Strong_20_Emphasis">[Compute habitat]</text:span> button.</text:p>
        </text:list-item>
      </text:list>
      <text:p text:style-name="Text_20_body">Once the process is finished, the result of the model 'BAF01_adult_HV_Dominant' has been added to the file 'd1_to_d9_sub_PolygonSandreCoarser-dom.hab'. By default, at each calculation, the text habitat calculation result file is created: 'd1_to_d9_sub_PolygonSandreCoarser-dom_spu.txt' describing the habitat values and the weighted usable area of adult river barbel for each simulated discharge.</text:p>
      <text:p text:style-name="Text_20_body">You can view the results in detail, either via the figures or via exports from the <text:a xlink:type="simple" xlink:href="https://habby.wiki.inrae.fr/doku.php?id=en:guide_utilisateur:modeles_2d:data_explorer" text:style-name="Internet_20_link" text:visited-style-name="Visited_20_Internet_20_Link">explorateur de données</text:a>. </text:p>
      <text:p text:style-name="Text_20_body">The <text:a xlink:type="simple" xlink:href="https://habby.wiki.inrae.fr/doku.php?id=en:user_guide:models_2d:calc_hab" text:style-name="Internet_20_link" text:visited-style-name="Visited_20_Internet_20_Link">*User guide: Calculating habitat from a .hab file</text:a> explains in more detail the possibilities offered by HABBY.</text:p>
      <text:h text:style-name="Heading_20_3" text:outline-level="3"><text:bookmark-start text:name="__RefHeading___visualising_habitat_results_13"/><text:bookmark-start text:name="visualising_habitat_results"/>Visualising habitat results<text:bookmark-end text:name="__RefHeading___visualising_habitat_results_13"/><text:bookmark-end text:name="visualising_habitat_results"/></text:h>
      <text:h text:style-name="Heading_20_4" text:outline-level="4"><text:bookmark-start text:name="__RefHeading___preamble_14"/><text:bookmark-start text:name="preamble1"/>Preamble<text:bookmark-end text:name="__RefHeading___preamble_14"/><text:bookmark-end text:name="preamble1"/></text:h>
      <text:p text:style-name="Text_20_body">In this tutorial, for the adult river barbel, we will :</text:p>
      <text:list text:style-name="Numbering_20_1" text:continue-numbering="false">
        <text:list-item>
          <text:p text:style-name="Numbering_20_1_Content_First"> Create figures to visualise:</text:p>
          <text:list text:style-name="Numbering_20_1">
            <text:list-item>
              <text:p text:style-name="Numbering_20_1_Content"> an interactive habitat map for a discharge of 74.7 m<text:span text:style-name="sup">3</text:span>/s.</text:p>
            </text:list-item>
            <text:list-item>
              <text:p text:style-name="Numbering_20_1_Content"> an interactive habitat record for all discharges.</text:p>
            </text:list-item>
          </text:list>
        </text:list-item>
        <text:list-item>
          <text:p text:style-name="Numbering_20_1_Content"> Create GIS, 3D and TXT file exports.</text:p>
        </text:list-item>
        <text:list-item>
          <text:p text:style-name="Numbering_20_1_Content"> View the exported files:</text:p>
          <text:list text:style-name="Numbering_20_1">
            <text:list-item>
              <text:p text:style-name="Numbering_20_1_Content"> GIS representing the mesh for all discharges (.gpkg).</text:p>
            </text:list-item>
            <text:list-item>
              <text:p text:style-name="Numbering_20_1_Content"> 3D representing the topography of the river bottom (.stl).</text:p>
            </text:list-item>
            <text:list-item>
              <text:p text:style-name="Numbering_20_1_Content"> 3D representing the water level for all discharges (.pvd representing several .vtu).</text:p>
            </text:list-item>
            <text:list-item>
              <text:p text:style-name="Numbering_20_1_Content_Last"> TXT describing the state of the mesh for all discharges.</text:p>
            </text:list-item>
          </text:list>
        </text:list-item>
      </text:list>
      <text:p text:style-name="Text_20_body">To view the data in detail as a figure and as a file export:</text:p>
      <text:list text:style-name="List_20_1" text:continue-numbering="false">
        <text:list-item>
          <text:p text:style-name="LastListParagraph_List_20_1_Content_First"> Open the &lt;hi #9BFFFF&gt;<text:span text:style-name="Strong_20_Emphasis">Data Explorer</text:span>&lt;/hi&gt; tab.</text:p>
        </text:list-item>
      </text:list>
      <text:p text:style-name="Text_20_body"><text:a xlink:type="simple" xlink:href="https://habby.wiki.inrae.fr/doku.php?id=en:user_guide:models_2d:data_explorer" text:style-name="Internet_20_link" text:visited-style-name="Visited_20_Internet_20_Link">*User guide: Data Explorer</text:a></text:p>
      <text:h text:style-name="Heading_20_4" text:outline-level="4"><text:bookmark-start text:name="__RefHeading___figures_15"/><text:bookmark-start text:name="figures"/>Figures<text:bookmark-end text:name="__RefHeading___figures_15"/><text:bookmark-end text:name="figures"/></text:h>
      <text:list text:style-name="List_20_1" text:continue-numbering="false">
        <text:list-item>
          <text:p text:style-name="List_20_1_Content_First"> In the &lt;hi #9BFFFF&gt;<text:span text:style-name="Strong_20_Emphasis">Data Explorer</text:span>&lt;/hi&gt; tab, for &lt;hi #9BFFFF&gt;<text:span text:style-name="Strong_20_Emphasis">file types</text:span>&lt;/hi&gt;, select <text:span text:style-name="Emphasis">'habitat'</text:span>.</text:p>
        </text:list-item>
        <text:list-item>
          <text:p text:style-name="List_20_1_Content"> In the list of &lt;hi #9BFFFF&gt;<text:span text:style-name="Strong_20_Emphasis">File name</text:span>&lt;/hi&gt;, select the file <text:span text:style-name="Emphasis">'d1_to_d9_sub_PolygonSandreCoarser-dom.hab'</text:span>.</text:p>
        </text:list-item>
        <text:list-item>
          <text:p text:style-name="List_20_1_Content_Last"> Open the group &lt;hi #9BFFFF&gt;<text:span text:style-name="Strong_20_Emphasis">Figure viewer/exporter</text:span>&lt;/hi&gt; by clicking on its name.</text:p>
        </text:list-item>
      </text:list>
      <text:p text:style-name="Text_20_body"><draw:frame draw:style-name="media" draw:name="14" text:anchor-type="as-char" draw:z-index="14" svg:width="18.520833333333cm" style:rel-width="100%" svg:height="14.629901960784cm" style:rel-height="scale"><draw:image xlink:href="Pictures/09f759bedf27eeeb8f20f0d9ce1d9e40.png" xlink:type="simple" xlink:show="embed" xlink:actuate="onLoad"/></draw:frame></text:p>
      <text:p text:style-name="Text_20_body"><text:span text:style-name="underline">Interactive map</text:span></text:p>
      <text:list text:style-name="List_20_1" text:continue-numbering="false">
        <text:list-item>
          <text:p text:style-name="List_20_1_Content_First"> In this group &lt;hi #9BFFFF&gt;<text:span text:style-name="Strong_20_Emphasis">Figure viewer/explorer</text:span>&lt;/hi&gt;, choose:</text:p>
          <text:list text:style-name="List_20_1">
            <text:list-item>
              <text:p text:style-name="List_20_1_Content"> &lt;hi #9BFFFF&gt;<text:span text:style-name="Strong_20_Emphasis">reach(s)</text:span>&lt;/hi&gt;: <text:span text:style-name="Emphasis">'Tronçon D'</text:span>. </text:p>
            </text:list-item>
            <text:list-item>
              <text:p text:style-name="List_20_1_Content"> &lt;hi #9BFFFF&gt;<text:span text:style-name="Strong_20_Emphasis">discharge [m<text:span text:style-name="sup">3</text:span>/s]</text:span>&lt;/hi&gt;: <text:span text:style-name="Emphasis">'74.7'</text:span>. </text:p>
            </text:list-item>
            <text:list-item>
              <text:p text:style-name="List_20_1_Content"> &lt;hi #9BFFFF&gt;<text:span text:style-name="Strong_20_Emphasis">mesh variables</text:span>&lt;/hi&gt;: <text:span text:style-name="Emphasis">'BAF01_adult_HV_Dominant'</text:span>. </text:p>
            </text:list-item>
            <text:list-item>
              <text:p text:style-name="List_20_1_Content"> Figure options:</text:p>
              <text:list text:style-name="List_20_1">
                <text:list-item>
                  <text:p text:style-name="List_20_1_Content"> &lt;hi #9BFFFF&gt;<text:span text:style-name="Strong_20_Emphasis">map</text:span>&lt;/hi&gt;: enabled.</text:p>
                </text:list-item>
                <text:list-item>
                  <text:p text:style-name="List_20_1_Content"> &lt;hi #9BFFFF&gt;<text:span text:style-name="Strong_20_Emphasis">global habitat value</text:span>&lt;/hi&gt;: disabled.</text:p>
                </text:list-item>
                <text:list-item>
                  <text:p text:style-name="List_20_1_Content_Last"> &lt;hi #9BFFFF&gt;<text:span text:style-name="Strong_20_Emphasis">mode</text:span>&lt;/hi&gt;: <text:span text:style-name="Emphasis">'interactive'</text:span>.</text:p>
                </text:list-item>
              </text:list>
            </text:list-item>
          </text:list>
        </text:list-item>
      </text:list>
      <text:list text:style-name="List_20_1" text:continue-numbering="false">
        <text:list-item>
          <text:p text:style-name="LastListParagraph_List_20_1_Content_First"> Start the figure creation process with the <text:span text:style-name="Strong_20_Emphasis">[run]</text:span> button.</text:p>
        </text:list-item>
      </text:list>
      <text:p text:style-name="Text_20_body">An interactive habitat map is then displayed.</text:p>
      <text:p text:style-name="Text_20_body"><draw:frame draw:style-name="media" draw:name="15" text:anchor-type="as-char" draw:z-index="15" svg:width="13.229166666667cm" svg:height="10.608491811939cm"><draw:image xlink:href="Pictures/ed27773bb934c7a62bedd0342b0ddfbd.png" xlink:type="simple" xlink:show="embed" xlink:actuate="onLoad"/></draw:frame></text:p>
      <text:p text:style-name="Text_20_body">NB: To close all interactive figure windows, use the <draw:frame draw:style-name="media" draw:name="16" text:anchor-type="as-char" draw:z-index="16" svg:width="0.52916666666667cm" svg:height="0.52916666666667cm"><draw:image xlink:href="Pictures/499103eadcc5b8b0e66d0b6f1b57674c.png" xlink:type="simple" xlink:show="embed" xlink:actuate="onLoad"/></draw:frame> button in the main window's quick menu.</text:p>
      <text:p text:style-name="Text_20_body"><text:span text:style-name="underline">Interactive Chronicle</text:span></text:p>
      <text:list text:style-name="List_20_1" text:continue-numbering="false">
        <text:list-item>
          <text:p text:style-name="List_20_1_Content_First"> In this group &lt;hi #9BFFFF&gt;<text:span text:style-name="Strong_20_Emphasis">Figure viewer/exporter</text:span>&lt;/hi&gt;, choose:</text:p>
          <text:list text:style-name="List_20_1">
            <text:list-item>
              <text:p text:style-name="List_20_1_Content"> &lt;hi #9BFFFF&gt;<text:span text:style-name="Strong_20_Emphasis">tronçon(s)</text:span>&lt;/hi&gt;: <text:span text:style-name="Emphasis">'Tronçon D'</text:span>. </text:p>
            </text:list-item>
            <text:list-item>
              <text:p text:style-name="List_20_1_Content"> &lt;hi #9BFFFF&gt;<text:span text:style-name="Strong_20_Emphasis">discharge [m<text:span text:style-name="sup">3</text:span>/s]</text:span>&lt;/hi&gt;: all discharges (from <text:span text:style-name="Emphasis">'9.2'</text:span> to <text:span text:style-name="Emphasis">'259'</text:span>). </text:p>
            </text:list-item>
            <text:list-item>
              <text:p text:style-name="List_20_1_Content"> &lt;hi #9BFFFF&gt;<text:span text:style-name="Strong_20_Emphasis">mesh variables</text:span>&lt;/hi&gt;: <text:span text:style-name="Emphasis">'BAF01_adult_HV_Dominant'</text:span>. </text:p>
            </text:list-item>
            <text:list-item>
              <text:p text:style-name="List_20_1_Content"> Figure options:</text:p>
              <text:list text:style-name="List_20_1">
                <text:list-item>
                  <text:p text:style-name="List_20_1_Content"> &lt;hi #9BFFFF&gt;<text:span text:style-name="Strong_20_Emphasis">map</text:span>&lt;/hi&gt;: disabled.</text:p>
                </text:list-item>
                <text:list-item>
                  <text:p text:style-name="List_20_1_Content"> &lt;hi #9BFFFF&gt;<text:span text:style-name="Strong_20_Emphasis">global habitat value</text:span>&lt;/hi&gt;: enabled.</text:p>
                </text:list-item>
                <text:list-item>
                  <text:p text:style-name="List_20_1_Content_Last"> &lt;hi #9BFFFF&gt;<text:span text:style-name="Strong_20_Emphasis">mode</text:span>&lt;/hi&gt;: <text:span text:style-name="Emphasis">'interactive'</text:span>.</text:p>
                </text:list-item>
              </text:list>
            </text:list-item>
          </text:list>
        </text:list-item>
      </text:list>
      <text:list text:style-name="List_20_1" text:continue-numbering="false">
        <text:list-item>
          <text:p text:style-name="LastListParagraph_List_20_1_Content_First"> Start the figure creation process with the <text:span text:style-name="Strong_20_Emphasis">[run]</text:span> button.</text:p>
        </text:list-item>
      </text:list>
      <text:p text:style-name="Text_20_body">An interactive habitat chronicle is then displayed.</text:p>
      <text:p text:style-name="Text_20_body"><draw:frame draw:style-name="media" draw:name="17" text:anchor-type="as-char" draw:z-index="17" svg:width="13.229166666667cm" svg:height="11.250973520249cm"><draw:image xlink:href="Pictures/cf3f5aef4b09c18e56c8d860a7ea8277.png" xlink:type="simple" xlink:show="embed" xlink:actuate="onLoad"/></draw:frame></text:p>
      <text:p text:style-name="Text_20_body">NB: To close all interactive figure windows, use the <draw:frame draw:style-name="media" draw:name="18" text:anchor-type="as-char" draw:z-index="18" svg:width="0.52916666666667cm" svg:height="0.52916666666667cm"><draw:image xlink:href="Pictures/499103eadcc5b8b0e66d0b6f1b57674c.png" xlink:type="simple" xlink:show="embed" xlink:actuate="onLoad"/></draw:frame> button in the main window's quick menu.</text:p>
      <text:h text:style-name="Heading_20_4" text:outline-level="4"><text:bookmark-start text:name="__RefHeading___exports_16"/><text:bookmark-start text:name="exports"/>Exports<text:bookmark-end text:name="__RefHeading___exports_16"/><text:bookmark-end text:name="exports"/></text:h>
      <text:p text:style-name="Text_20_body">In the &lt;hi #9BFFFF&gt;<text:span text:style-name="Strong_20_Emphasis">Data Explorer</text:span>&lt;/hi&gt; tab, for &lt;hi #9BFFFF&gt;<text:span text:style-name="Strong_20_Emphasis">file types</text:span>&lt;/hi&gt;, check that <text:span text:style-name="Emphasis">'habitat'</text:span> is selected.</text:p>
      <text:list text:style-name="List_20_1" text:continue-numbering="false">
        <text:list-item>
          <text:p text:style-name="List_20_1_Content_First"> In the list of &lt;hi #9BFFFF&gt;<text:span text:style-name="Strong_20_Emphasis">File name</text:span>&lt;/hi&gt;, check that the file <text:span text:style-name="Emphasis">'d1_to_d9_sub_PolygonSandreCoarser-dom.hab'</text:span> is selected.</text:p>
        </text:list-item>
        <text:list-item>
          <text:p text:style-name="List_20_1_Content"> Preferably, close the &lt;hi #9BFFFF&gt;<text:span text:style-name="Strong_20_Emphasis">Figure viewer/exporter</text:span>&lt;/hi&gt; group.</text:p>
        </text:list-item>
        <text:list-item>
          <text:p text:style-name="List_20_1_Content"> Open the group &lt;hi #9BFFFF&gt;<text:span text:style-name="Strong_20_Emphasis">Data exporter</text:span>&lt;/hi&gt; by clicking on its name.</text:p>
        </text:list-item>
        <text:list-item>
          <text:p text:style-name="List_20_1_Content"> Check the following items:</text:p>
          <text:list text:style-name="List_20_1">
            <text:list-item>
              <text:p text:style-name="List_20_1_Content"> &lt;hi #9BFFFF&gt;<text:span text:style-name="Strong_20_Emphasis">Geopackage (.gpkg) Mesh units</text:span>&lt;/hi&gt;</text:p>
            </text:list-item>
            <text:list-item>
              <text:p text:style-name="List_20_1_Content"> &lt;hi #9BFFFF&gt;<text:span text:style-name="Strong_20_Emphasis">3D (.slt) Mesh whole profile</text:span>&lt;/hi&gt; (DEM)</text:p>
            </text:list-item>
            <text:list-item>
              <text:p text:style-name="List_20_1_Content"> &lt;hi #9BFFFF&gt;<text:span text:style-name="Strong_20_Emphasis">3D (.pvd, .vtu) Mesh units</text:span>&lt;/hi&gt;</text:p>
            </text:list-item>
            <text:list-item>
              <text:p text:style-name="List_20_1_Content_Last"> &lt;hi #9BFFFF&gt;<text:span text:style-name="Strong_20_Emphasis">TXT (.txt) Mesh detailled</text:span>&lt;/hi&gt;</text:p>
            </text:list-item>
          </text:list>
        </text:list-item>
      </text:list>
      <text:p text:style-name="Text_20_body"><draw:frame draw:style-name="media" draw:name="19" text:anchor-type="as-char" draw:z-index="19" svg:width="18.520833333333cm" style:rel-width="100%" svg:height="14.629901960784cm" style:rel-height="scale"><draw:image xlink:href="Pictures/2a774203900175ebb70949e5f988d436.png" xlink:type="simple" xlink:show="embed" xlink:actuate="onLoad"/></draw:frame></text:p>
      <text:list text:style-name="List_20_1" text:continue-numbering="false">
        <text:list-item>
          <text:p text:style-name="LastListParagraph_List_20_1_Content_First"> Start the export process with the <text:span text:style-name="Strong_20_Emphasis">[run]</text:span> button.</text:p>
        </text:list-item>
      </text:list>
      <text:p text:style-name="Text_20_body">At the end of the process, all the requested files have been exported.</text:p>
      <text:p text:style-name="Text_20_body">NB: All exported files are located in the project's output directory. To access them, use the <draw:frame draw:style-name="media" draw:name="20" text:anchor-type="as-char" draw:z-index="20" svg:width="0.52916666666667cm" svg:height="0.53648233486943cm"><draw:image xlink:href="Pictures/1528a34df453db7745bd85a92f486455.png" xlink:type="simple" xlink:show="embed" xlink:actuate="onLoad"/></draw:frame> button in the main window's quick menu.</text:p>
      <text:p text:style-name="Text_20_body"><text:span text:style-name="underline">SIG</text:span></text:p>
      <text:p text:style-name="Text_20_body">First, we will look at the exports &lt;hi #9BFFFF&gt;<text:span text:style-name="Strong_20_Emphasis">Geopackage (.gpkg) Mesh units</text:span>&lt;/hi&gt;, which is the file 'd1_to_d9_sub_PolygonSandreCoarser-dom_Troncon D_mesh.gpkg'.</text:p>
      <text:list text:style-name="List_20_1" text:continue-numbering="false">
        <text:list-item>
          <text:p text:style-name="LastListParagraph_List_20_1_Content_First"> Open this file 'd1_to_d9_sub_PolygonSandreCoarser-dom_Troncon D_mesh.gpkg' in the project directory ('…\Tuto_TELEMAC\output\GIS') in your GIS software. </text:p>
        </text:list-item>
      </text:list>
      <text:p text:style-name="Text_20_body">This Geopackage file contains several layers (each equivalent to a Shapefile). Either a layer of triangular polygons (mesh data) for each discharge.</text:p>
      <text:p text:style-name="Text_20_body"><draw:frame draw:style-name="media" draw:name="21" text:anchor-type="as-char" draw:z-index="21" svg:width="22.489583333333cm" style:rel-width="100%" svg:height="16.794942050894cm" style:rel-height="scale"><draw:image xlink:href="Pictures/40f35e6806451b72baa1295c4b0753f5.png" xlink:type="simple" xlink:show="embed" xlink:actuate="onLoad"/></draw:frame></text:p>
      <text:p text:style-name="Text_20_body">The attribute tables of these layers contain all the gridded data including the habitat data of the adult river barbel.</text:p>
      <text:p text:style-name="Text_20_body"><text:span text:style-name="underline">3D</text:span></text:p>
      <text:p text:style-name="Text_20_body">In a second step, we will look at the exports &lt;hi #9BFFFF&gt;<text:span text:style-name="Strong_20_Emphasis">3D (.stl) Mesh whole profile</text:span>&lt;/hi&gt;, i.e. the file 'd1_to_d9_sub_PolygonSandreCoarser-dom_Troncon D_unit_all_wholeprofile_mesh.stl'. This 3D .stl (stereolithography) file represents the digital terrain model of the watercourse in 3 dimensions.</text:p>
      <text:list text:style-name="List_20_1" text:continue-numbering="false">
        <text:list-item>
          <text:p text:style-name="LastListParagraph_List_20_1_Content_First"> Open this file in the project directory ('…\Tuto_TELEMAC\output3D') in the Paraview software, using drag and drop. </text:p>
        </text:list-item>
      </text:list>
      <text:p text:style-name="Text_20_body"><draw:frame draw:style-name="media" draw:name="22" text:anchor-type="as-char" draw:z-index="22" svg:width="15.875cm" svg:height="14.394851434426cm"><draw:image xlink:href="Pictures/a85cd2aae8744a09e268905eb3d231dc.png" xlink:type="simple" xlink:show="embed" xlink:actuate="onLoad"/></draw:frame></text:p>
      <text:list text:style-name="List_20_1" text:continue-numbering="false">
        <text:list-item>
          <text:p text:style-name="LastListParagraph_List_20_1_Content_First"> Display the layer by clicking on the <draw:frame draw:style-name="media" draw:name="23" text:anchor-type="as-char" draw:z-index="23" svg:width="0.52916666666667cm" svg:height="0.59266666666667cm"><draw:image xlink:href="Pictures/19ded1ff1c6942f11cc93ed1219aa996.png" xlink:type="simple" xlink:show="embed" xlink:actuate="onLoad"/></draw:frame> icon to the left of the file name.</text:p>
        </text:list-item>
      </text:list>
      <text:p text:style-name="Text_20_body"><draw:frame draw:style-name="media" draw:name="24" text:anchor-type="as-char" draw:z-index="24" svg:width="15.875cm" svg:height="12.685334872979cm"><draw:image xlink:href="Pictures/9077236a7edf31e55604ba767edb11f9.png" xlink:type="simple" xlink:show="embed" xlink:actuate="onLoad"/></draw:frame></text:p>
      <text:p text:style-name="Text_20_body">In a third step, we will look at the exports &lt;hi #9BFFFF&gt;<text:span text:style-name="Strong_20_Emphasis">3D (.pvd, .vtu) Mesh by units</text:span>&lt;/hi&gt;, namely:</text:p>
      <text:list text:style-name="List_20_1" text:continue-numbering="false">
        <text:list-item>
          <text:p text:style-name="List_20_1_Content_First"> the file 'd1_to_d9_sub_PolygonSandreCoarser-dom_Troncon D_water level.pvd'. </text:p>
        </text:list-item>
        <text:list-item>
          <text:p text:style-name="List_20_1_Content_Last"> the 'd1_to_d9_sub_PolygonSandreCoarser-dom_Troncon D_XXXX_water level.vtu' files.</text:p>
        </text:list-item>
      </text:list>
      <text:p text:style-name="Text_20_body">Together, these 3D .pvd and .vtu files represent the water level in 3 dimensions for each unit. </text:p>
      <text:list text:style-name="List_20_1" text:continue-numbering="false">
        <text:list-item>
          <text:p text:style-name="List_20_1_Content_First"> Add the file 'd1_to_d9_sub_PolygonSandreCoarser-dom_Troncon D_water level.pvd' to the Paraview software, using drag and drop. </text:p>
        </text:list-item>
        <text:list-item>
          <text:p text:style-name="List_20_1_Content"> Display it with <draw:frame draw:style-name="media" draw:name="25" text:anchor-type="as-char" draw:z-index="25" svg:width="0.52916666666667cm" svg:height="0.59266666666667cm"><draw:image xlink:href="Pictures/19ded1ff1c6942f11cc93ed1219aa996.png" xlink:type="simple" xlink:show="embed" xlink:actuate="onLoad"/></draw:frame>.</text:p>
        </text:list-item>
        <text:list-item>
          <text:p text:style-name="List_20_1_Content_Last"> In the 'Properties' tab and then the 'Display' sub-tab of the .pvd file layer, choose for 'Coloring': 'BAF01_adult_HV_Dominant' to display the coloration of the Barbel habitat.</text:p>
        </text:list-item>
      </text:list>
      <text:p text:style-name="Text_20_body"><draw:frame draw:style-name="media" draw:name="26" text:anchor-type="as-char" draw:z-index="26" svg:width="15.875cm" svg:height="12.869786096257cm"><draw:image xlink:href="Pictures/c91d80b3bc8ce503c006600aacc4e3db.png" xlink:type="simple" xlink:show="embed" xlink:actuate="onLoad"/></draw:frame></text:p>
      <text:list text:style-name="List_20_1" text:continue-numbering="false">
        <text:list-item>
          <text:p text:style-name="List_20_1_Content_First"> You can change the angle of view using the mouse or mouse + CTRL</text:p>
        </text:list-item>
        <text:list-item>
          <text:p text:style-name="List_20_1_Content_Last"> You can also scroll through the units using the <draw:frame draw:style-name="media" draw:name="27" text:anchor-type="as-char" draw:z-index="27" svg:width="2.6458333333333cm" style:rel-width="100%" svg:height="0.46557582260372cm" style:rel-height="scale"><draw:image xlink:href="Pictures/67727c10d991d330483d3accdff68d97.png" xlink:type="simple" xlink:show="embed" xlink:actuate="onLoad"/></draw:frame> buttons.</text:p>
        </text:list-item>
      </text:list>
      <text:p text:style-name="Text_20_body"><draw:frame draw:style-name="media" draw:name="28" text:anchor-type="as-char" draw:z-index="28" svg:width="15.875cm" svg:height="16.665386652542cm"><draw:image xlink:href="Pictures/eb791799de7e90f380555d0aed214ca7.gif" xlink:type="simple" xlink:show="embed" xlink:actuate="onLoad"/></draw:frame></text:p>
      <text:p text:style-name="Text_20_body"><text:span text:style-name="underline">TXT</text:span></text:p>
      <text:p text:style-name="Text_20_body">Finally, we will look at the TXT exports in the '…\Tuto_TELEMAC\outputtext' project directory, i.e. :</text:p>
      <text:list text:style-name="List_20_1" text:continue-numbering="false">
        <text:list-item>
          <text:p text:style-name="List_20_1_Content_First"> 'd1_to_d9_sub_PolygonSandreCoarser-dom_spu.txt': habitat chronicle exported at each calculation.</text:p>
        </text:list-item>
        <text:list-item>
          <text:p text:style-name="List_20_1_Content_Last"> 'd1_to_d9_sub_PolygonSandreCoarser-dom_Troncon D_XXXX_detailled_mesh.txt': mesh data per unit, exported manually.</text:p>
        </text:list-item>
      </text:list>
      <text:p text:style-name="Text_20_body">These can be directly used in a spreadsheet by drag and drop.</text:p>
      <text:p text:style-name="Text_20_body"><draw:frame draw:style-name="media" draw:name="29" text:anchor-type="as-char" draw:z-index="29" svg:width="13.229166666667cm" svg:height="14.869032118056cm"><draw:image xlink:href="Pictures/df7261ff338fc62c8164f601fb2db813.png" xlink:type="simple" xlink:show="embed" xlink:actuate="onLoad"/></draw:frame></text:p>
      <text:h text:style-name="Heading_20_3" text:outline-level="3"><text:bookmark-start text:name="__RefHeading___using_the_interpolation_tool_17"/><text:bookmark-start text:name="using_the_interpolation_tool"/>Using the interpolation tool<text:bookmark-end text:name="__RefHeading___using_the_interpolation_tool_17"/><text:bookmark-end text:name="using_the_interpolation_tool"/></text:h>
      <text:h text:style-name="Heading_20_4" text:outline-level="4"><text:bookmark-start text:name="__RefHeading___preamble_18"/><text:bookmark-start text:name="preamble2"/>Preamble<text:bookmark-end text:name="__RefHeading___preamble_18"/><text:bookmark-end text:name="preamble2"/></text:h>
      <text:p text:style-name="Text_20_body">The objective of this last part of the tutorial is to find out the habitat values for a discharge time series using the Interpolation tool. </text:p>
      <text:list text:style-name="List_20_1" text:continue-numbering="false">
        <text:list-item>
          <text:p text:style-name="List_20_1_Content_First"> Open the &lt;hi #9BFFFF&gt;<text:span text:style-name="Strong_20_Emphasis">Tools</text:span>&lt;/hi&gt; tab.</text:p>
        </text:list-item>
        <text:list-item>
          <text:p text:style-name="List_20_1_Content_Last"> Open the &lt;hi #9BFFFF&gt;<text:span text:style-name="Strong_20_Emphasis">Interpolation</text:span>&lt;/hi&gt; sub-tab.</text:p>
        </text:list-item>
      </text:list>
      <text:p text:style-name="Text_20_body"><text:a xlink:type="simple" xlink:href="https://habby.wiki.inrae.fr/doku.php?id=en:user_guide:models_2d:tools:interpolation" text:style-name="Internet_20_link" text:visited-style-name="Visited_20_Internet_20_Link">*User guide: Interpolation</text:a></text:p>
      <text:h text:style-name="Heading_20_4" text:outline-level="4"><text:bookmark-start text:name="__RefHeading___available_data_19"/><text:bookmark-start text:name="available_data"/>Available data<text:bookmark-end text:name="__RefHeading___available_data_19"/><text:bookmark-end text:name="available_data"/></text:h>
      <text:list text:style-name="List_20_1" text:continue-numbering="false">
        <text:list-item>
          <text:p text:style-name="List_20_1_Content_First"> If necessary, click on the &lt;hi #9BFFFF&gt;<text:span text:style-name="Strong_20_Emphasis">Available data</text:span>&lt;/hi&gt; group to open it.</text:p>
        </text:list-item>
        <text:list-item>
          <text:p text:style-name="List_20_1_Content"> Select the habitat file <text:span text:style-name="Emphasis">'d1_to_d9_sub_PolygonSandreCoarser-dom.hab'</text:span>.</text:p>
        </text:list-item>
        <text:list-item>
          <text:p text:style-name="List_20_1_Content"> Check that the <text:span text:style-name="Emphasis">'Tronçon D'</text:span> is selected.</text:p>
        </text:list-item>
        <text:list-item>
          <text:p text:style-name="List_20_1_Content_Last"> Check that the <text:span text:style-name="Emphasis">'BAF01_adult_HV_Dominant'</text:span> is selected.</text:p>
        </text:list-item>
      </text:list>
      <text:p text:style-name="Text_20_body"><draw:frame draw:style-name="media" draw:name="30" text:anchor-type="as-char" draw:z-index="30" svg:width="18.520833333333cm" style:rel-width="100%" svg:height="17.101044050343cm" style:rel-height="scale"><draw:image xlink:href="Pictures/423326180976eb4c63a2db77d6c8e458.png" xlink:type="simple" xlink:show="embed" xlink:actuate="onLoad"/></draw:frame></text:p>
      <text:p text:style-name="Text_20_body">The &lt;hi #9BFFFF&gt;<text:span text:style-name="Strong_20_Emphasis">Desired data</text:span>&lt;/hi&gt; group is then ready to choose the data to be interpolated.</text:p>
      <text:h text:style-name="Heading_20_4" text:outline-level="4"><text:bookmark-start text:name="__RefHeading___desired_data_20"/><text:bookmark-start text:name="desired_data"/>Desired data<text:bookmark-end text:name="__RefHeading___desired_data_20"/><text:bookmark-end text:name="desired_data"/></text:h>
      <text:list text:style-name="List_20_1" text:continue-numbering="false">
        <text:list-item>
          <text:p text:style-name="List_20_1_Content_First"> If necessary, close the &lt;hi #9BFFFF&gt;<text:span text:style-name="Strong_20_Emphasis">Data available</text:span>&lt;/hi&gt; group.</text:p>
        </text:list-item>
        <text:list-item>
          <text:p text:style-name="List_20_1_Content"> If necessary, click on the &lt;hi #9BFFFF&gt;<text:span text:style-name="Strong_20_Emphasis">Desired data</text:span>&lt;/hi&gt; group to open it.</text:p>
        </text:list-item>
        <text:list-item>
          <text:p text:style-name="List_20_1_Content_Last"> Select the discharge chronicle file <text:span text:style-name="Emphasis">'discharge_chronicle.txt'</text:span> with the <text:span text:style-name="Strong_20_Emphasis">[run]</text:span> button of the group &lt;hi #9BFFFF&gt;<text:span text:style-name="Strong_20_Emphasis">from .txt file</text:span>&lt;/hi&gt;.</text:p>
        </text:list-item>
      </text:list>
      <text:p text:style-name="Text_20_body"><draw:frame draw:style-name="media" draw:name="31" text:anchor-type="as-char" draw:z-index="31" svg:width="18.520833333333cm" style:rel-width="100%" svg:height="16.400275735294cm" style:rel-height="scale"><draw:image xlink:href="Pictures/bff6b8f0c725dc28088ddf79e55e2dd2.png" xlink:type="simple" xlink:show="embed" xlink:actuate="onLoad"/></draw:frame></text:p>
      <text:p text:style-name="Text_20_body">The interpolated results are then displayed in the &lt;hi #9BFFFF&gt;<text:span text:style-name="Strong_20_Emphasis">Interpolated results</text:span>&lt;/hi&gt; group.</text:p>
      <text:h text:style-name="Heading_20_4" text:outline-level="4"><text:bookmark-start text:name="__RefHeading___interpolated_results_21"/><text:bookmark-start text:name="interpolated_results"/>Interpolated results<text:bookmark-end text:name="__RefHeading___interpolated_results_21"/><text:bookmark-end text:name="interpolated_results"/></text:h>
      <text:list text:style-name="List_20_1" text:continue-numbering="false">
        <text:list-item>
          <text:p text:style-name="List_20_1_Content_First"> If necessary, close the &lt;hi #9BFFFF&gt;<text:span text:style-name="Strong_20_Emphasis">Desired data</text:span>&lt;/hi&gt; group.</text:p>
        </text:list-item>
        <text:list-item>
          <text:p text:style-name="List_20_1_Content_Last"> If necessary, click on the &lt;hi #9BFFFF&gt;<text:span text:style-name="Strong_20_Emphasis">Interpolated results</text:span>&lt;/hi&gt; group to open it.</text:p>
        </text:list-item>
      </text:list>
      <text:p text:style-name="Text_20_body"><draw:frame draw:style-name="media" draw:name="32" text:anchor-type="as-char" draw:z-index="32" svg:width="18.520833333333cm" style:rel-width="100%" svg:height="16.400275735294cm" style:rel-height="scale"><draw:image xlink:href="Pictures/3af75731e0cd705bca18aa93024819c8.png" xlink:type="simple" xlink:show="embed" xlink:actuate="onLoad"/></draw:frame></text:p>
      <text:list text:style-name="List_20_1" text:continue-numbering="false">
        <text:list-item>
          <text:p text:style-name="LastListParagraph_List_20_1_Content_First"> Click the <text:span text:style-name="Strong_20_Emphasis">[run]</text:span> button of &lt;hi #9BFFFF&gt;<text:span text:style-name="Strong_20_Emphasis">View interpolated chronicle:</text:span>&lt;/hi&gt; to display the interpolated chronicle.</text:p>
        </text:list-item>
      </text:list>
      <text:p text:style-name="Text_20_body"><draw:frame draw:style-name="media" draw:name="33" text:anchor-type="as-char" draw:z-index="33" svg:width="13.229166666667cm" svg:height="10.608491811939cm"><draw:image xlink:href="Pictures/32df1c7eafe13f54dab47dc63f4b362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1::39:54</meta:creation-date>
    <dc:creator>Generated</dc:creator>
    <dc:date>2026-08-31T21::39:54</dc:date>
    <dc:language>en-US</dc:language>
    <meta:editing-cycles>1</meta:editing-cycles>
    <meta:editing-duration>PT0S</meta:editing-duration>
    <dc:title>en:tutorials:telemac</dc:title>
  </office:meta>
</office:document-meta>
</file>