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bout"/><text:bookmark-start text:name="__RefHeading___a_propos_1"/><text:bookmark-start text:name="a_propos"/>A propos<text:bookmark-end text:name="__RefHeading___a_propos_1"/><text:bookmark-end text:name="a_propos"/></text:h>
      <text:p text:style-name="Text_20_body">Habby est un logiciel libre et gratuit développé par l'OFB (Office français de la biodiversité), l'INRAE (Institut national de recherche) et EDF (Groupe français d'électricité). Il est disponible sous trois systèmes d'exploitation Windows/Mac/Linux et son interface utilisateur graphique (GUI) est disponible dans différentes langues : anglais, français et espagnol. <draw:frame draw:style-name="media" draw:name="0" text:anchor-type="as-char" draw:z-index="0" svg:width="9.2604166666667cm" style:rel-width="100%" svg:height="9.2604166666667cm" style:rel-height="scale"><draw:image xlink:href="/opt/dokuwiki/web/habby.wiki.inrae.fr/data/media/fr/splash_screen.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7::47:41</meta:creation-date>
    <dc:creator>Generated</dc:creator>
    <dc:date>2026-08-27T07::47:41</dc:date>
    <dc:language>en-US</dc:language>
    <meta:editing-cycles>1</meta:editing-cycles>
    <meta:editing-duration>PT0S</meta:editing-duration>
    <dc:title>fr:about</dc:title>
  </office:meta>
</office:document-meta>
</file>