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plot"/><text:bookmark-start text:name="__RefHeading___figures_1"/><text:bookmark-start text:name="figures"/>Figures<text:bookmark-end text:name="__RefHeading___figures_1"/><text:bookmark-end text:name="figures"/></text:h>
      <text:p text:style-name="Text_20_body">Dans le groupe 'Visualisateur/exporteur de figure' vous pouvez visualiser une cartographie, en choisissant :</text:p>
      <text:list text:style-name="Numbering_20_1" text:continue-numbering="false">
        <text:list-item>
          <text:p text:style-name="Numbering_20_1_Content_First"> le tronçon</text:p>
        </text:list-item>
        <text:list-item>
          <text:p text:style-name="Numbering_20_1_Content"> le(s) unité(s) (qui peuvent être du débit ou du temps selon les fichier hydrauliques d'entrées)</text:p>
        </text:list-item>
        <text:list-item>
          <text:p text:style-name="Numbering_20_1_Content"> le(s) nom(s) de variable dans la colonne 'variables aux nœuds'</text:p>
        </text:list-item>
        <text:list-item>
          <text:p text:style-name="Numbering_20_1_Content_Last"> le(s) nom(s) de variable dans la colonne 'variables aux mailles'</text:p>
        </text:list-item>
      </text:list>
      <text:p text:style-name="Text_20_body"><draw:frame draw:style-name="media" draw:name="0" text:anchor-type="as-char" draw:z-index="0" svg:width="18.520833333333cm" style:rel-width="100%" svg:height="18.520833333333cm" style:rel-height="scale"><draw:image xlink:href="/opt/dokuwiki/web/habby.wiki.inrae.fr/data/media/fr/guide_utilisateur/modeles_2d/data_explorer_plot.png" xlink:type="simple" xlink:show="embed" xlink:actuate="onLoad"/></draw:frame></text:p>
      <text:p text:style-name="Text_20_body">Pour visualiser les variables de résultat de calcul d'habitat en histogramme ou courbe en fonction des unités choisis, vous pouvez cocher l'option 'Valeur globale d'habitat' et/ou décocher la l'option 'carte'.</text:p>
      <text:p text:style-name="Text_20_body"><draw:frame draw:style-name="media" draw:name="1" text:anchor-type="as-char" draw:z-index="1" svg:width="18.520833333333cm" style:rel-width="100%" svg:height="18.520833333333cm" style:rel-height="scale"><draw:image xlink:href="/opt/dokuwiki/web/habby.wiki.inrae.fr/data/media/fr/guide_utilisateur/modeles_2d/data_explorer_plot_hab_global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1::53:17</meta:creation-date>
    <dc:creator>Generated</dc:creator>
    <dc:date>2026-09-04T01::53:17</dc:date>
    <dc:language>en-US</dc:language>
    <meta:editing-cycles>1</meta:editing-cycles>
    <meta:editing-duration>PT0S</meta:editing-duration>
    <dc:title>fr:guide_utilisateur:modeles_2d:data_explorer:plot</dc:title>
  </office:meta>
</office:document-meta>
</file>