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b4bfced4c33e56320cfc310870c6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preambule"/><text:bookmark-start text:name="__RefHeading___preambule_1"/><text:bookmark-start text:name="preambule"/>Préambule<text:bookmark-end text:name="__RefHeading___preambule_1"/><text:bookmark-end text:name="preambule"/></text:h>
      <text:p text:style-name="Text_20_body">Dans l'onglet 'Explorateur de données', sélectionnez un type de fichier (hydraulique, substrat ou habitat) puis sélectionnez un fichier dont vous souhaitez visualiser ou exporter les résultats.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dfb4bfced4c33e56320cfc310870c6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4::12:11</meta:creation-date>
    <dc:creator>Generated</dc:creator>
    <dc:date>2026-09-04T14::12:11</dc:date>
    <dc:language>en-US</dc:language>
    <meta:editing-cycles>1</meta:editing-cycles>
    <meta:editing-duration>PT0S</meta:editing-duration>
    <dc:title>fr:guide_utilisateur:modeles_2d:data_explorer:preambule</dc:title>
  </office:meta>
</office:document-meta>
</file>