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7f0a51198cd4c87ab4d61c4580e23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outils:hydrosignature"/><text:bookmark-start text:name="__RefHeading___hydrosignature_1"/><text:bookmark-start text:name="hydrosignature"/>Hydrosignature<text:bookmark-end text:name="__RefHeading___hydrosignature_1"/><text:bookmark-end text:name="hydrosignature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p text:style-name="Text_20_body">Ce sous-onglet de l'onglet 'Outils' permet de réaliser un calcul d'hydrosignature pour tous les tronçons et unités d'un ou plusieurs fichier(s) .hyd ou .hab. </text:p>
      <text:p text:style-name="Text_20_body"><draw:frame draw:style-name="media" draw:name="0" text:anchor-type="as-char" draw:z-index="0" svg:width="18.520833333333cm" style:rel-width="100%" svg:height="14.766084558824cm" style:rel-height="scale"><draw:image xlink:href="Pictures/317f0a51198cd4c87ab4d61c4580e238.png" xlink:type="simple" xlink:show="embed" xlink:actuate="onLoad"/></draw:frame></text:p>
      <text:h text:style-name="Heading_20_2" text:outline-level="2"><text:bookmark-start text:name="__RefHeading___fichier_d_entree_de_classes_3"/><text:bookmark-start text:name="fichier_d_entree_de_classes"/>Fichier d'entrée de classes<text:bookmark-end text:name="__RefHeading___fichier_d_entree_de_classes_3"/><text:bookmark-end text:name="fichier_d_entree_de_classes"/></text:h>
      <text:p text:style-name="Text_20_body">Pour réaliser un calcul d'hydrosignature à partir d'un ou plusieurs fichiers .hyd ou .hab, un fichier d'entrée de classes est nécessaire. </text:p>
      <text:p text:style-name="Text_20_body">Exemple de contenu d'un fichier (2classes.txt) :</text:p>
      <text:p text:style-name="Preformatted_20_Text">hw(m) 0.0 0.6 1.2 1.8 2.4 3.0 3.6 4.2 4.8 5.4<text:line-break/>v(m/s) 0.0 0.3 0.6 0.9 1.2 1.5 1.8 2.1 2.4 3.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7::24:27</meta:creation-date>
    <dc:creator>Generated</dc:creator>
    <dc:date>2026-08-15T17::24:27</dc:date>
    <dc:language>en-US</dc:language>
    <meta:editing-cycles>1</meta:editing-cycles>
    <meta:editing-duration>PT0S</meta:editing-duration>
    <dc:title>fr:guide_utilisateur:modeles_2d:outils:hydrosignature</dc:title>
  </office:meta>
</office:document-meta>
</file>