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81524fa4f6b178c89cd95291a59aab.png"/>
  <manifest:file-entry manifest:media-type="image/png" manifest:full-path="Pictures/46595fb91a4e35775132bb449c3d87b0.png"/>
  <manifest:file-entry manifest:media-type="image/png" manifest:full-path="Pictures/a68000d0c67d45e84607effd991708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sub_creation"/><text:bookmark-start text:name="__RefHeading___creation_de_fichier_substrat_.sub_1"/><text:bookmark-start text:name="creation_de_fichier_substrat_.sub"/>Création de fichier substrat .sub<text:bookmark-end text:name="__RefHeading___creation_de_fichier_substrat_.sub_1"/><text:bookmark-end text:name="creation_de_fichier_substrat_.sub"/></text:h>
      <text:h text:style-name="Heading_20_2" text:outline-level="2"><text:bookmark-start text:name="__RefHeading___utilisation_de_l_onglet_substrat_2"/><text:bookmark-start text:name="utilisation_de_l_onglet_substrat"/>Utilisation de l'onglet Substrat<text:bookmark-end text:name="__RefHeading___utilisation_de_l_onglet_substrat_2"/><text:bookmark-end text:name="utilisation_de_l_onglet_substrat"/></text:h>
      <text:p text:style-name="Text_20_body">A partir de l'onglet &lt;hi #9BFFFF&gt;Substrat&lt;/hi&gt; :</text:p>
      <text:list text:style-name="List_20_1" text:continue-numbering="false">
        <text:list-item>
          <text:p text:style-name="List_20_1_Content_First"> Choisissez une <text:a xlink:type="simple" xlink:href="https://habby.wiki.inrae.fr/doku.php?id=fr:manuel_reference:modeles_2d:sub_description:sub_carto" text:style-name="Internet_20_link" text:visited-style-name="Visited_20_Internet_20_Link">méthode de cartographie du substrat</text:a>.</text:p>
        </text:list-item>
        <text:list-item>
          <text:p text:style-name="List_20_1_Content_Last"> Utilisez le bouton <draw:frame draw:style-name="media" draw:name="0" text:anchor-type="as-char" draw:z-index="0" svg:width="0.52916666666667cm" svg:height="0.52916666666667cm"><draw:image xlink:href="Pictures/9b81524fa4f6b178c89cd95291a59aab.png" xlink:type="simple" xlink:show="embed" xlink:actuate="onLoad"/></draw:frame> pour sélectionner un fichier substrat d'entrée adapté au type de représentation préalablement sélectionné.</text:p>
        </text:list-item>
      </text:list>
      <text:p text:style-name="Text_20_body"><draw:frame draw:style-name="media" draw:name="1" text:anchor-type="as-char" draw:z-index="1" svg:width="18.520833333333cm" style:rel-width="100%" svg:height="14.766084558824cm" style:rel-height="scale"><draw:image xlink:href="Pictures/46595fb91a4e35775132bb449c3d87b0.png" xlink:type="simple" xlink:show="embed" xlink:actuate="onLoad"/></draw:frame></text:p>
      <text:list text:style-name="List_20_1" text:continue-numbering="false">
        <text:list-item>
          <text:p text:style-name="List_20_1_Content_First"> Une fois le fichier sélectionné, les caractéristiques affichées dans l'interface :</text:p>
          <text:list text:style-name="List_20_1">
            <text:list-item>
              <text:p text:style-name="List_20_1_Content"> &lt;hi #9BFFFF&gt;<text:span text:style-name="Strong_20_Emphasis">Fichier</text:span>&lt;/hi&gt; : Nom de fichier sélectionnés.</text:p>
            </text:list-item>
            <text:list-item>
              <text:p text:style-name="List_20_1_Content"> &lt;hi #9BFFFF&gt;<text:span text:style-name="Strong_20_Emphasis">Code de classification</text:span>&lt;/hi&gt; : Code de classification du substrat détecté.</text:p>
            </text:list-item>
            <text:list-item>
              <text:p text:style-name="List_20_1_Content"> &lt;hi #9BFFFF&gt;<text:span text:style-name="Strong_20_Emphasis">Méthode de classification</text:span>&lt;/hi&gt; : Méthode de classification du substrat détecté.</text:p>
            </text:list-item>
            <text:list-item>
              <text:p text:style-name="List_20_1_Content"> &lt;hi #9BFFFF&gt;<text:span text:style-name="Strong_20_Emphasis">Valeurs par défaut</text:span>&lt;/hi&gt; : Valeur de substrat par défaut détecté (en cas de non-superposition de l'hydraulique et du substrat).</text:p>
            </text:list-item>
            <text:list-item>
              <text:p text:style-name="List_20_1_Content"> &lt;hi #9BFFFF&gt;<text:span text:style-name="Strong_20_Emphasis">Code EPSG</text:span>&lt;/hi&gt; : Système de coordonnées géographiques du substrat non constant, détecté par HABBY : <text:a xlink:type="simple" xlink:href="https://fr.wikipedia.org/wiki/Syst%C3%A8me_de_coordonn%C3%A9es" text:style-name="Internet_20_link" text:visited-style-name="Visited_20_Internet_20_Link">https://fr.wikipedia.org/wiki/Syst%C3%A8me_de_coordonn%C3%A9es</text:a></text:p>
            </text:list-item>
            <text:list-item>
              <text:p text:style-name="List_20_1_Content"> &lt;hi #9BFFFF&gt;<text:span text:style-name="Strong_20_Emphasis">Nom de fichier .sub</text:span>&lt;/hi&gt; : Nom du fichier .sub à céer.</text:p>
            </text:list-item>
          </text:list>
        </text:list-item>
        <text:list-item>
          <text:p text:style-name="List_20_1_Content"> Si nécessaire, ajustez certaines caractéristiques.</text:p>
        </text:list-item>
        <text:list-item>
          <text:p text:style-name="List_20_1_Content_Last"> Lancez la création du fichier en cliquant sur &lt;hi #9BFFFF&gt;<text:span text:style-name="Strong_20_Emphasis">Créer un fichier .sub</text:span>&lt;/hi&gt;.</text:p>
        </text:list-item>
      </text:list>
      <text:p text:style-name="Text_20_body"><draw:frame draw:style-name="media" draw:name="2" text:anchor-type="as-char" draw:z-index="2" svg:width="18.520833333333cm" style:rel-width="100%" svg:height="14.766084558824cm" style:rel-height="scale"><draw:image xlink:href="Pictures/a68000d0c67d45e84607effd991708f9.png" xlink:type="simple" xlink:show="embed" xlink:actuate="onLoad"/></draw:frame></text:p>
      <text:h text:style-name="Heading_20_2" text:outline-level="2"><text:bookmark-start text:name="__RefHeading___donnees_acceptees_3"/><text:bookmark-start text:name="donnees_acceptees"/>Données acceptées<text:bookmark-end text:name="__RefHeading___donnees_acceptees_3"/><text:bookmark-end text:name="donnees_acceptees"/></text:h>
      <text:p text:style-name="Text_20_body"><text:a xlink:type="simple" xlink:href="https://habby.wiki.inrae.fr/lib/exe/fetch.php?media=page:fr:manuel_reference:modeles_2d:sub_description:sub_carto" text:style-name="Internet_20_link" text:visited-style-name="Visited_20_Internet_20_Link">nohead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6::44:06</meta:creation-date>
    <dc:creator>Generated</dc:creator>
    <dc:date>2026-09-17T16::44:06</dc:date>
    <dc:language>en-US</dc:language>
    <meta:editing-cycles>1</meta:editing-cycles>
    <meta:editing-duration>PT0S</meta:editing-duration>
    <dc:title>fr:guide_utilisateur:modeles_2d:sub_creation</dc:title>
  </office:meta>
</office:document-meta>
</file>