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61deadafa10c05b645c1df6c273ee6.png"/>
  <manifest:file-entry manifest:media-type="image/png" manifest:full-path="Pictures/334b7d68ff4d20c05d611153a225e4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propriete_projet"/><text:bookmark-start text:name="__RefHeading___propriete_de_projet_1"/><text:bookmark-start text:name="propriete_de_projet"/>Propriété de projet<text:bookmark-end text:name="__RefHeading___propriete_de_projet_1"/><text:bookmark-end text:name="propriete_de_projet"/></text:h>
      <text:p text:style-name="Text_20_body">Accessible via : 'Projet' + 'Propriété' <draw:frame draw:style-name="mediaright" draw:name="0" text:anchor-type="paragraph" draw:z-index="0" svg:width="5.2916666666667cm" style:rel-width="100%" svg:height="6.4605087014726cm" style:rel-height="scale"><draw:image xlink:href="Pictures/a261deadafa10c05b645c1df6c273ee6.png" xlink:type="simple" xlink:show="embed" xlink:actuate="onLoad"/></draw:frame> ou CTRL+P, le gestionnaire de propriété de projet permet de changer certaines caractéristiques du projet courant. </text:p>
      <text:p text:style-name="Text_20_body"><draw:frame draw:style-name="media" draw:name="1" text:anchor-type="as-char" draw:z-index="1" svg:width="18.520833333333cm" style:rel-width="100%" svg:height="11.013502227171cm" style:rel-height="scale"><draw:image xlink:href="Pictures/334b7d68ff4d20c05d611153a225e4c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1::10:36</meta:creation-date>
    <dc:creator>Generated</dc:creator>
    <dc:date>2026-09-03T11::10:36</dc:date>
    <dc:language>en-US</dc:language>
    <meta:editing-cycles>1</meta:editing-cycles>
    <meta:editing-duration>PT0S</meta:editing-duration>
    <dc:title>fr:guide_utilisateur:propriete_projet</dc:title>
  </office:meta>
</office:document-meta>
</file>