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ethode_microhab_verif_habby"/><text:bookmark-start text:name="__RefHeading___la_methode_des_microhabitats_verifier_un_calcul_d_habby_1"/><text:bookmark-start text:name="la_methode_des_microhabitats_verifier_un_calcul_d_habby"/>La méthode des microhabitats vérifier un calcul d'HABBY<text:bookmark-end text:name="__RefHeading___la_methode_des_microhabitats_verifier_un_calcul_d_habby_1"/><text:bookmark-end text:name="la_methode_des_microhabitats_verifier_un_calcul_d_habby"/></text:h>
      <text:p text:style-name="Text_20_body">Le code d'HABBY comporte un très grand nombre de lignes de programmes écrites par plusieurs développeurs et donc il comporte des erreurs.
Il est important que l'utilisateur d'HABBY comprenne les opérations effectuées par le logiciel, et qu'il puisse les contrôler.
Nous allons ici contrôler la mise en œuvre de la méthode des microhabitats dans le cas de l'utilisation d'un modèle hydraulique 2D.
Le cas classique consiste à utiliser pour une espèce de poisson et pour un stade biologique un jeu de 3 courbes de préférences pour les variables hauteur d'eau, vitesse moyenne et substrat (H,V,S).
Pour une variable donnée, et pour des valeurs discrètes de celle-ci, le modèle biologique fourni une préférence SI à valeur entre 0 et 1, qualifiant 'la préférence' du poisson, la courbe de préférence est ainsi construite.
Pour connaitre la valeur d'habitat dans une maille d'indice i HSIi d'un modèle hydraulique, il faut connaitre les valeurs moyennes des variables (H,V,S) de cette maille notés Hi,Vi,Si.</text:p>
      <text:p text:style-name="Text_20_body">Après avoir construit un fichier .hab avec HABBY, choisissez un modèle biologique pour un stade 
un calcul de valeur d'habitat dans une maille d'HABBY dans 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9::35:28</meta:creation-date>
    <dc:creator>Generated</dc:creator>
    <dc:date>2026-09-06T19::35:28</dc:date>
    <dc:language>en-US</dc:language>
    <meta:editing-cycles>1</meta:editing-cycles>
    <meta:editing-duration>PT0S</meta:editing-duration>
    <dc:title>fr:manuel_reference:methode_microhab_verif_habby</dc:title>
  </office:meta>
</office:document-meta>
</file>