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modele_hyd:logiciels_hyd:hecras2d"/><text:bookmark-start text:name="__RefHeading___hec-ras_2d_1"/><text:bookmark-start text:name="hec-ras_2d"/>HEC-RAS 2D<text:bookmark-end text:name="__RefHeading___hec-ras_2d_1"/><text:bookmark-end text:name="hec-ras_2d"/></text:h>
      <text:h text:style-name="Heading_20_2" text:outline-level="2"><text:bookmark-start text:name="__RefHeading___generalite_sur_les_fichiers_de_resultat_hec-ras_2d_2"/><text:bookmark-start text:name="generalite_sur_les_fichiers_de_resultat_hec-ras_2d"/>Généralité sur les fichiers de résultat HEC-RAS 2D<text:bookmark-end text:name="__RefHeading___generalite_sur_les_fichiers_de_resultat_hec-ras_2d_2"/><text:bookmark-end text:name="generalite_sur_les_fichiers_de_resultat_hec-ras_2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9::24:21</meta:creation-date>
    <dc:creator>Generated</dc:creator>
    <dc:date>2026-09-06T09::24:21</dc:date>
    <dc:language>en-US</dc:language>
    <meta:editing-cycles>1</meta:editing-cycles>
    <meta:editing-duration>PT0S</meta:editing-duration>
    <dc:title>fr:manuel_reference:modeles_2d:modele_hyd:logiciels_hyd:hecras2d</dc:title>
  </office:meta>
</office:document-meta>
</file>