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141c6db2cd71aff149b81adffafe89.png"/>
  <manifest:file-entry manifest:media-type="image/png" manifest:full-path="Pictures/60f9e6edeb003fe6d7d09dc57ec267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detail_description"/><text:bookmark-start text:name="__RefHeading___description_detaillee_des_fichiers_substrat_1"/><text:bookmark-start text:name="description_detaillee_des_fichiers_substrat"/>Description détaillée des fichiers substrat<text:bookmark-end text:name="__RefHeading___description_detaillee_des_fichiers_substrat_1"/><text:bookmark-end text:name="description_detaillee_des_fichiers_substrat"/></text:h>
      <text:h text:style-name="Heading_20_2" text:outline-level="2"><text:bookmark-start text:name="__RefHeading___polygone_2"/><text:bookmark-start text:name="polygone"/>Polygone<text:bookmark-end text:name="__RefHeading___polygone_2"/><text:bookmark-end text:name="polygone"/></text:h>
      <text:h text:style-name="Heading_20_3" text:outline-level="3"><text:bookmark-start text:name="__RefHeading___caracteristiques_geometriques_3"/><text:bookmark-start text:name="caracteristiques_geometriques"/>Caractéristiques géométriques<text:bookmark-end text:name="__RefHeading___caracteristiques_geometriques_3"/><text:bookmark-end text:name="caracteristiques_geometriques"/></text:h>
      <text:p text:style-name="Text_20_body">Le fichier Shapefile doit respecter les conditions suivantes :</text:p>
      <text:list text:style-name="List_20_1" text:continue-numbering="false">
        <text:list-item>
          <text:p text:style-name="List_20_1_Content_First"> L’emprise du substrat doit correspondre de préférence avec celle de l’hydraulique ;</text:p>
        </text:list-item>
        <text:list-item>
          <text:p text:style-name="List_20_1_Content"> Le système de coordonnées doit être le même que celui de l’hydraulique ;</text:p>
        </text:list-item>
        <text:list-item>
          <text:p text:style-name="List_20_1_Content"> Les polygones jointifs doivent avoir exactement les mêmes sommets pour leurs segments communs;</text:p>
        </text:list-item>
        <text:list-item>
          <text:p text:style-name="List_20_1_Content"> Non chevauchement des polygones ;</text:p>
        </text:list-item>
        <text:list-item>
          <text:p text:style-name="List_20_1_Content_Last"> Pas de polygones en doublon.</text:p>
        </text:list-item>
      </text:list>
      <text:h text:style-name="Heading_20_3" text:outline-level="3"><text:bookmark-start text:name="__RefHeading___validite_de_la_geometrie_4"/><text:bookmark-start text:name="validite_de_la_geometrie"/>Validité de la géométrie<text:bookmark-end text:name="__RefHeading___validite_de_la_geometrie_4"/><text:bookmark-end text:name="validite_de_la_geometrie"/></text:h>
      <text:p text:style-name="Text_20_body">Si dessin manuel du substrat sur QGIS :</text:p>
      <text:list text:style-name="Numbering_20_1" text:continue-numbering="false">
        <text:list-item>
          <text:p text:style-name="Numbering_20_1_Content_First"> Activer l’outil d’accrochage aux sommets</text:p>
        </text:list-item>
        <text:list-item>
          <text:p text:style-name="Numbering_20_1_Content"> Vérifier la superposition entre polygones, avec le vérificateur de topologie et en appliquant de la transparence sur la couche :</text:p>
        </text:list-item>
        <text:list-item>
          <text:p text:style-name="Numbering_20_1_Content"> Vérifier la validité :</text:p>
        </text:list-item>
        <text:list-item>
          <text:p text:style-name="Numbering_20_1_Content_Last"> Polygones en doublon superposés</text:p>
        </text:list-item>
      </text:list>
      <text:h text:style-name="Heading_20_3" text:outline-level="3"><text:bookmark-start text:name="__RefHeading___format_des_donnees_attributaires_5"/><text:bookmark-start text:name="format_des_donnees_attributaires"/>Format des données attributaires<text:bookmark-end text:name="__RefHeading___format_des_donnees_attributaires_5"/><text:bookmark-end text:name="format_des_donnees_attributaires"/></text:h>
      <text:p text:style-name="Text_20_body">Les attributs du shapefile acceptés par HABBY doivent être renseignés de la manière suivante 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éthode de classification </text:p>
          </table:table-cell>
          <table:table-cell office:value-type="string" table:style-name="tableheader">
            <text:p text:style-name="Table_20_Heading"> En-têtes acceptées (minuscule et majuscule) </text:p>
          </table:table-cell>
          <table:table-cell office:value-type="string" table:style-name="tableheader">
            <text:p text:style-name="Table_20_Heading"> Nombre d’en-têtes et colonnes </text:p>
          </table:table-cell>
          <table:table-cell office:value-type="string" table:style-name="tableheader">
            <text:p text:style-name="Table_20_Heading"> Type de valeur </text:p>
          </table:table-cell>
        </table:table-row>
        <table:table-row>
          <table:table-cell office:value-type="string" table:style-name="tablecell">
            <text:p text:style-name="tablealignleft"> Plus gros-dominant </text:p>
          </table:table-cell>
          <table:table-cell office:value-type="string" table:style-name="tablecell">
            <text:p text:style-name="tablealignleft"> 'PG', 'PLUS_GROS', 'COARSER', 'SUB_COARSER', 'SUB_PG' et 'DM', 'DOMINANT', 'DOM', 'SUB_DOM'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Nombre entier </text:p>
          </table:table-cell>
        </table:table-row>
        <table:table-row>
          <table:table-cell office:value-type="string" table:style-name="tablecell">
            <text:p text:style-name="tablealignleft"> Pourcentages </text:p>
          </table:table-cell>
          <table:table-cell office:value-type="string" table:style-name="tablecell">
            <text:p text:style-name="tablealignleft"> de 'S1' à 'S8' (Cemagref) ou de ‘S1’ à ‘S12’ (Sandre) </text:p>
          </table:table-cell>
          <table:table-cell office:value-type="string" table:style-name="tablecell">
            <text:p text:style-name="tablealignleft"> 8 ou 12 </text:p>
          </table:table-cell>
          <table:table-cell office:value-type="string" table:style-name="tablecell">
            <text:p text:style-name="tablealignleft"> Nombre entier </text:p>
          </table:table-cell>
        </table:table-row>
      </table:table>
      <text:p text:style-name="Text_20_body">Exemple de table attributaire, avec à gauche du substrat en pourcentage Sandre puis à droite du substrat en plus-gros/dominant Sandre :</text:p>
      <text:p text:style-name="Text_20_body"><draw:frame draw:style-name="media" draw:name="0" text:anchor-type="as-char" draw:z-index="0" svg:width="26.458333333333cm" style:rel-width="100%" svg:height="5.0303497942387cm" style:rel-height="scale"><draw:image xlink:href="Pictures/cd141c6db2cd71aff149b81adffafe89.png" xlink:type="simple" xlink:show="embed" xlink:actuate="onLoad"/></draw:frame> <draw:frame draw:style-name="media" draw:name="1" text:anchor-type="as-char" draw:z-index="1" svg:width="4.683125cm" style:rel-width="100%" svg:height="5.031636627907cm" style:rel-height="scale"><draw:image xlink:href="Pictures/60f9e6edeb003fe6d7d09dc57ec267aa.png" xlink:type="simple" xlink:show="embed" xlink:actuate="onLoad"/></draw:frame></text:p>
      <text:h text:style-name="Heading_20_2" text:outline-level="2"><text:bookmark-start text:name="__RefHeading___points_6"/><text:bookmark-start text:name="points"/>Points<text:bookmark-end text:name="__RefHeading___points_6"/><text:bookmark-end text:name="points"/></text:h>
      <text:h text:style-name="Heading_20_3" text:outline-level="3"><text:bookmark-start text:name="__RefHeading___caracteristiques_geometriques_7"/><text:bookmark-start text:name="caracteristiques_geometriques1"/>Caractéristiques géométriques<text:bookmark-end text:name="__RefHeading___caracteristiques_geometriques_7"/><text:bookmark-end text:name="caracteristiques_geometriques1"/></text:h>
      <text:p text:style-name="Text_20_body">Un fichier de type texte ou shapefile doit respecter les conditions suivantes :</text:p>
      <text:list text:style-name="Numbering_20_1" text:continue-numbering="false">
        <text:list-item>
          <text:p text:style-name="Numbering_20_1_Content_First"> L’emprise du substrat doit correspondre avec celle de l’hydraulique ;</text:p>
        </text:list-item>
        <text:list-item>
          <text:p text:style-name="Numbering_20_1_Content"> Le système de coordonnées doit être le même que celui de l’hydraulique ;</text:p>
        </text:list-item>
        <text:list-item>
          <text:p text:style-name="Numbering_20_1_Content_Last"> Pas de points en doublon ;</text:p>
        </text:list-item>
      </text:list>
      <text:h text:style-name="Heading_20_3" text:outline-level="3"><text:bookmark-start text:name="__RefHeading___format_des_donnees_8"/><text:bookmark-start text:name="format_des_donnees"/>Format des données<text:bookmark-end text:name="__RefHeading___format_des_donnees_8"/><text:bookmark-end text:name="format_des_donnees"/></text:h>
      <text:list text:style-name="List_20_1" text:continue-numbering="false">
        <text:list-item>
          <text:p text:style-name="List_20_1_Content_First"> Fichier .txt : doit contenir les coordonnées de chaque point (X et Y) dans 2 colonnes, accompagnées des colonnes de données de substrat (formatage des entêtes et données identique au shapefile).</text:p>
        </text:list-item>
        <text:list-item>
          <text:p text:style-name="List_20_1_Content_Last"> Fichier .shp : doit contenir les colonnes de données de substrat (formatage des entêtes et données identique aux ).</text:p>
        </text:list-item>
      </text:list>
      <text:h text:style-name="Heading_20_2" text:outline-level="2"><text:bookmark-start text:name="__RefHeading___constante_9"/><text:bookmark-start text:name="constante"/>Constante<text:bookmark-end text:name="__RefHeading___constante_9"/><text:bookmark-end text:name="constante"/></text:h>
      <text:p text:style-name="Text_20_body">Pour un ‘signal’ substrat constant, l’utilisateur doit renseigner dans un fichier texte les champs suivants :</text:p>
      <text:list text:style-name="List_20_1" text:continue-numbering="false">
        <text:list-item>
          <text:p text:style-name="List_20_1_Content_First"> <text:span text:style-name="Emphasis">'substrate_classification_code='</text:span> : le type de <text:a xlink:type="simple" xlink:href="https://habby.wiki.inrae.fr/doku.php?id=fr:manuel_reference:modeles_2d:sub_description:sub_code_classification" text:style-name="Internet_20_link" text:visited-style-name="Visited_20_Internet_20_Link">code de classification</text:a>.</text:p>
        </text:list-item>
        <text:list-item>
          <text:p text:style-name="List_20_1_Content"> <text:span text:style-name="Emphasis">'substrate_classification_method='</text:span> : le type de <text:a xlink:type="simple" xlink:href="https://habby.wiki.inrae.fr/doku.php?id=fr:manuel_reference:modeles_2d:sub_description:sub_methode_classification" text:style-name="Internet_20_link" text:visited-style-name="Visited_20_Internet_20_Link">méthode de classification</text:a>.</text:p>
        </text:list-item>
        <text:list-item>
          <text:p text:style-name="List_20_1_Content_Last"> <text:span text:style-name="Emphasis">'constant_values='</text:span> : les valeurs constantes de substrat en respectant les 2 critères précédents. </text:p>
        </text:list-item>
      </text:list>
      <text:p text:style-name="Text_20_body">Ci dessous, un exemple de contenu de fichier:</text:p>
      <text:p text:style-name="Preformatted_20_Text">substrate_classification_code=Sandre<text:line-break/>substrate_classification_method=coarser-dominant<text:line-break/>constant_values=12,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0:04</meta:creation-date>
    <dc:creator>Generated</dc:creator>
    <dc:date>2026-09-17T06::50:04</dc:date>
    <dc:language>en-US</dc:language>
    <meta:editing-cycles>1</meta:editing-cycles>
    <meta:editing-duration>PT0S</meta:editing-duration>
    <dc:title>fr:manuel_reference:modeles_2d:sub_description:sub_detail_description</dc:title>
  </office:meta>
</office:document-meta>
</file>