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7c37e3fb915d109b9a3cf37c15f8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projet:general"/><text:bookmark-start text:name="__RefHeading___generalites_1"/><text:bookmark-start text:name="generalites"/>Généralités<text:bookmark-end text:name="__RefHeading___generalites_1"/><text:bookmark-end text:name="generalites"/></text:h>
      <text:p text:style-name="Text_20_body">Un projet HABBY est un répertoire du nom du projet souhaité, contenant plusieurs fichiers et sous-répertoires.</text:p>
      <text:p text:style-name="Text_20_body">Ci-dessous, le contenu d'un projet HABBY avec comme nom de projet <text:span text:style-name="Emphasis">'DefaultProj'</text:span> et comme chemin 'C:\Users\UserName\Documents\HABBY_projects\DefaultProj' :</text:p>
      <text:list text:style-name="List_20_1" text:continue-numbering="false">
        <text:list-item>
          <text:p text:style-name="List_20_1_Content_First"> un répertoire 'hdf5' : </text:p>
        </text:list-item>
        <text:list-item>
          <text:p text:style-name="List_20_1_Content"> un répertoire 'input' : </text:p>
        </text:list-item>
        <text:list-item>
          <text:p text:style-name="List_20_1_Content"> un répertoire 'output' : </text:p>
        </text:list-item>
        <text:list-item>
          <text:p text:style-name="List_20_1_Content"> un fichier 'DefaultProj.bat' : </text:p>
        </text:list-item>
        <text:list-item>
          <text:p text:style-name="List_20_1_Content"> un fichier 'DefaultProj.habby' : </text:p>
        </text:list-item>
        <text:list-item>
          <text:p text:style-name="List_20_1_Content"> un fichier 'DefaultProj.log' : </text:p>
        </text:list-item>
        <text:list-item>
          <text:p text:style-name="List_20_1_Content_Last"> un fichier 'restart_DefaultProj.log' : </text:p>
        </text:list-item>
      </text:list>
      <text:p text:style-name="Text_20_body"><draw:frame draw:style-name="mediaright" draw:name="0" text:anchor-type="paragraph" draw:z-index="0" svg:width="5.2916666666667cm" style:rel-width="100%" svg:height="5.3631756756757cm" style:rel-height="scale"><draw:image xlink:href="Pictures/ae7c37e3fb915d109b9a3cf37c15f81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1::15:50</meta:creation-date>
    <dc:creator>Generated</dc:creator>
    <dc:date>2026-09-01T11::15:50</dc:date>
    <dc:language>en-US</dc:language>
    <meta:editing-cycles>1</meta:editing-cycles>
    <meta:editing-duration>PT0S</meta:editing-duration>
    <dc:title>fr:manuel_reference:projet:general</dc:title>
  </office:meta>
</office:document-meta>
</file>