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2629c069d39f2a021c19f64b4c90098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projet:physique"/><text:bookmark-start text:name="__RefHeading___projet_physique_1"/><text:bookmark-start text:name="projet_physique"/>Projet physique<text:bookmark-end text:name="__RefHeading___projet_physique_1"/><text:bookmark-end text:name="projet_physique"/></text:h>
      <text:p text:style-name="Text_20_body"><draw:frame draw:style-name="media" draw:name="0" text:anchor-type="as-char" draw:z-index="0" svg:width="" svg:rel-width="100%" svg:height="0cm"><draw:image xlink:href="Pictures/2629c069d39f2a021c19f64b4c900989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20::29:40</meta:creation-date>
    <dc:creator>Generated</dc:creator>
    <dc:date>2026-08-15T20::29:40</dc:date>
    <dc:language>en-US</dc:language>
    <meta:editing-cycles>1</meta:editing-cycles>
    <meta:editing-duration>PT0S</meta:editing-duration>
    <dc:title>fr:manuel_reference:projet:physique</dc:title>
  </office:meta>
</office:document-meta>
</file>