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about"/><text:bookmark-start text:name="__RefHeading___about_1"/><text:bookmark-start text:name="about"/>About<text:bookmark-end text:name="__RefHeading___about_1"/><text:bookmark-end text:name="about"/></text:h>
      <text:h text:style-name="Heading_20_2" text:outline-level="2"><text:bookmark-start text:name="__RefHeading___presentation_2"/><text:bookmark-start text:name="presentation"/>Présentation<text:bookmark-end text:name="__RefHeading___presentation_2"/><text:bookmark-end text:name="presentation"/></text:h>
      <text:p text:style-name="Text_20_body">Habby est un logiciel libre et gratuit développé par l'OFB (Office français de la biodiversité), l'INRAE (Institut national de recherche) et EDF (Groupe français d'électricité). Il est disponible sous trois systèmes d'exploitation Windows/Mac/Linux et son interface utilisateur graphique (GUI) est disponible dans différentes langues : anglais, français et espagnol.</text:p>
      <text:h text:style-name="Heading_20_2" text:outline-level="2"><text:bookmark-start text:name="__RefHeading___qu_est-ce_qu_habby_3"/><text:bookmark-start text:name="qu_est-ce_qu_habby"/>Qu’est-ce qu’HABBY ?<text:bookmark-end text:name="__RefHeading___qu_est-ce_qu_habby_3"/><text:bookmark-end text:name="qu_est-ce_qu_habby"/></text:h>
      <text:p text:style-name="Text_20_body">Les trois partenaires AFB, EDF et Irstea ont décidé de créer une nouvelle génération d'outils pour caractériser l'évolution de la qualité de l'habitat hydraulique des cours d’eau selon leurs scénarios de gestion. Ils ont décidé de développer une plate-forme logicielle pour gérer les différentes entrées de modèles hydrauliques et biologiques dans le but de produire des modélisations de l’évolution des habitats aquatiques selon les débits simulés.</text:p>
      <text:h text:style-name="Heading_20_1" text:outline-level="1"><text:bookmark-start text:name="__RefHeading___download_4"/><text:bookmark-start text:name="download"/>Download<text:bookmark-end text:name="__RefHeading___download_4"/><text:bookmark-end text:name="download"/></text:h>
      <text:p text:style-name="Preformatted_20_Text"><text:s text:c="2"/>• Windows<text:line-break/><text:s text:c="2"/>• Linux<text:line-break/><text:s text:c="2"/>• Max<text:line-break/><text:s text:c="2"/>• projet python github : https://github.com/YannIrstea/habby<text:line-break/> </text:p>
      <text:h text:style-name="Heading_20_1" text:outline-level="1"><text:bookmark-start text:name="__RefHeading___lexical_5"/><text:bookmark-start text:name="lexical"/>Lexical<text:bookmark-end text:name="__RefHeading___lexical_5"/><text:bookmark-end text:name="lexical"/></text:h>
      <text:p text:style-name="Text_20_body">    • Ecoulement permanent (ou stationnaire) : Désigne un écoulement dont les propriétés ne varient pas dans le temps.</text:p>
      <text:p text:style-name="Preformatted_20_Text"><text:s text:c="2"/>• Ecoulement transitoire : Désigne un écoulement dont les propriétés varient dans le temps.</text:p>
      <text:p text:style-name="Preformatted_20_Text"><text:s text:c="2"/>• EDF : Électricité de France<text:line-break/><text:s text:c="2"/>• SPU : Surface Pondérée Utile<text:line-break/><text:s text:c="2"/>• VH : Valeur d’Habitat<text:line-break/><text:s text:c="2"/>• SI : Surface Inconnue (%)<text:line-break/><text:s text:c="2"/>• AFB : Agence Française pour la Biodiversité<text:line-break/><text:s text:c="2"/>• SIG : Système d’Information Géographiqu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07::14:16</meta:creation-date>
    <dc:creator>Generated</dc:creator>
    <dc:date>2026-09-15T07::14:16</dc:date>
    <dc:language>en-US</dc:language>
    <meta:editing-cycles>1</meta:editing-cycles>
    <meta:editing-duration>PT0S</meta:editing-duration>
    <dc:title>en:about</dc:title>
  </office:meta>
</office:document-meta>
</file>