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1524fa4f6b178c89cd95291a59aab.png"/>
  <manifest:file-entry manifest:media-type="image/png" manifest:full-path="Pictures/b249153500345309be29013a3d0f0a64.png"/>
  <manifest:file-entry manifest:media-type="image/png" manifest:full-path="Pictures/8a31d88002f129d7b73a5b25a65e89dd.png"/>
  <manifest:file-entry manifest:media-type="image/png" manifest:full-path="Pictures/1528a34df453db7745bd85a92f4864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utorials:stathab"/><text:bookmark-start text:name="__RefHeading___from_stathab_1"/><text:bookmark-start text:name="from_stathab"/>From Stathab<text:bookmark-end text:name="__RefHeading___from_stathab_1"/><text:bookmark-end text:name="from_stathab"/></text:h>
      <text:h text:style-name="Heading_20_2" text:outline-level="2"><text:bookmark-start text:name="__RefHeading___preamble_2"/><text:bookmark-start text:name="preamble"/>Preamble<text:bookmark-end text:name="__RefHeading___preamble_2"/><text:bookmark-end text:name="preamble"/></text:h>
      <text:p text:style-name="Text_20_body">Using Stathab in HABBY.</text:p>
      <text:h text:style-name="Heading_20_2" text:outline-level="2"><text:bookmark-start text:name="__RefHeading___prerequisites_3"/><text:bookmark-start text:name="prerequisites"/>Prerequisites<text:bookmark-end text:name="__RefHeading___prerequisites_3"/><text:bookmark-end text:name="prerequisites"/></text:h>
      <text:list text:style-name="List_20_1" text:continue-numbering="false">
        <text:list-item>
          <text:p text:style-name="List_20_1_Content_First"> Install HABBY.</text:p>
        </text:list-item>
        <text:list-item>
          <text:p text:style-name="List_20_1_Content"> Download and extract input files for Stathab:</text:p>
          <text:list text:style-name="List_20_1">
            <text:list-item>
              <text:p text:style-name="List_20_1_Content"> <text:a xlink:type="simple" xlink:href="https://habby.wiki.inrae.fr/lib/tpl/bootstrap3-multilang/lib/exe/fetch.php?media=wiki:tuto_stathab_example_data.zip" text:style-name="Internet_20_link" text:visited-style-name="Visited_20_Internet_20_Link">tuto_stathab_example_data.zip</text:a> </text:p>
            </text:list-item>
          </text:list>
        </text:list-item>
        <text:list-item>
          <text:p text:style-name="List_20_1_Content_Last"> A spreadsheet program, such as LibreOffice Calc or Excel (for viewing TXT exports).</text:p>
        </text:list-item>
      </text:list>
      <text:h text:style-name="Heading_20_2" text:outline-level="2"><text:bookmark-start text:name="__RefHeading___step_by_step_4"/><text:bookmark-start text:name="step_by_step"/>Step by step<text:bookmark-end text:name="__RefHeading___step_by_step_4"/><text:bookmark-end text:name="step_by_step"/></text:h>
      <text:h text:style-name="Heading_20_3" text:outline-level="3"><text:bookmark-start text:name="__RefHeading___create_a_new_project_5"/><text:bookmark-start text:name="create_a_new_project"/>Create a new project<text:bookmark-end text:name="__RefHeading___create_a_new_project_5"/><text:bookmark-end text:name="create_a_new_project"/></text:h>
      <text:list text:style-name="List_20_1" text:continue-numbering="false">
        <text:list-item>
          <text:p text:style-name="List_20_1_Content_First"> Launch the software.</text:p>
        </text:list-item>
        <text:list-item>
          <text:p text:style-name="List_20_1_Content_Last"> Go to menu &lt;hi #47B5E6&gt;<text:span text:style-name="Strong_20_Emphasis">Project - New</text:span>&lt;/hi&gt;.</text:p>
        </text:list-item>
      </text:list>
      <text:p text:style-name="Text_20_body">This opens the &lt;hi #9BFFFF&gt;<text:span text:style-name="Strong_20_Emphasis">HABBY - New Project</text:span>&lt;/hi&gt; window.</text:p>
      <text:list text:style-name="List_20_1" text:continue-numbering="false">
        <text:list-item>
          <text:p text:style-name="List_20_1_Content_First"> If necessary, change the &lt;hi #9BFFFF&gt;<text:span text:style-name="Strong_20_Emphasis">Project directory:</text:span>&lt;/hi&gt;, by clicking <draw:frame draw:style-name="media" draw:name="0" text:anchor-type="as-char" draw:z-index="0" svg:width="0.52916666666667cm" svg:height="0.52916666666667cm"><draw:image xlink:href="Pictures/9b81524fa4f6b178c89cd95291a59aab.png" xlink:type="simple" xlink:show="embed" xlink:actuate="onLoad"/></draw:frame>.</text:p>
        </text:list-item>
        <text:list-item>
          <text:p text:style-name="List_20_1_Content"> Fill in &lt;hi #9BFFFF&gt;<text:span text:style-name="Strong_20_Emphasis">Project name:</text:span>&lt;/hi&gt;: <text:span text:style-name="Emphasis">'Tuto_Stathab'</text:span>.</text:p>
        </text:list-item>
        <text:list-item>
          <text:p text:style-name="List_20_1_Content"> Choose in &lt;hi #9BFFFF&gt;<text:span text:style-name="Strong_20_Emphasis">Project type:</text:span>&lt;/hi&gt;: <text:span text:style-name="Emphasis">'Statistic'</text:span>.</text:p>
        </text:list-item>
        <text:list-item>
          <text:p text:style-name="List_20_1_Content_Last"> Click on &lt;hi #47B5E6&gt;<text:span text:style-name="Strong_20_Emphasis">[Create a project]</text:span>&lt;/hi&gt;.</text:p>
        </text:list-item>
      </text:list>
      <text:p text:style-name="Text_20_body">The project is then created and gives you access to new tabs.</text:p>
      <text:p text:style-name="Text_20_body"><text:a xlink:type="simple" xlink:href="https://habby.wiki.inrae.fr/lib/tpl/bootstrap3-multilang/doku.php?id=en:guide_utilisateur:creation_projet" text:style-name="Internet_20_link" text:visited-style-name="Visited_20_Internet_20_Link">*Guide utilisateur : Création de projet</text:a></text:p>
      <text:h text:style-name="Heading_20_3" text:outline-level="3"><text:bookmark-start text:name="__RefHeading___using_the_stathab_tab_6"/><text:bookmark-start text:name="using_the_stathab_tab"/>Using the Stathab tab<text:bookmark-end text:name="__RefHeading___using_the_stathab_tab_6"/><text:bookmark-end text:name="using_the_stathab_tab"/></text:h>
      <text:list text:style-name="List_20_1" text:continue-numbering="false">
        <text:list-item>
          <text:p text:style-name="List_20_1_Content_First"> Click on the &lt;hi #9BFFFF&gt;<text:span text:style-name="Strong_20_Emphasis">Stathab</text:span>&lt;/hi&gt; tab.</text:p>
        </text:list-item>
        <text:list-item>
          <text:p text:style-name="List_20_1_Content"> Click on the &lt;hi #9BFFFF&gt;<text:span text:style-name="Strong_20_Emphasis">[…]</text:span>&lt;/hi&gt; button to select the directory containing the input files.</text:p>
        </text:list-item>
        <text:list-item>
          <text:p text:style-name="List_20_1_Content"> In the selection window, choose the 'tuto_stathab_example_data\input_stathab' directory.</text:p>
        </text:list-item>
        <text:list-item>
          <text:p text:style-name="List_20_1_Content"> Click on the &lt;hi #9BFFFF&gt;<text:span text:style-name="Strong_20_Emphasis">[Select a folder]</text:span>&lt;/hi&gt; button. </text:p>
          <text:list text:style-name="List_20_1">
            <text:list-item>
              <text:p text:style-name="List_20_1_Content"> The list of &lt;hi #9BFFFF&gt;<text:span text:style-name="Strong_20_Emphasis">Rivers</text:span>&lt;/hi&gt;, &lt;hi #9BFFFF&gt;<text:span text:style-name="Strong_20_Emphasis">File found</text:span>&lt;/hi&gt; and &lt;hi #9BFFFF&gt;<text:span text:style-name="Strong_20_Emphasis">Files not found</text:span>&lt;/hi&gt;, is then displayed.</text:p>
            </text:list-item>
            <text:list-item>
              <text:p text:style-name="List_20_1_Content"> If the directory is valid, &lt;hi #9BFFFF&gt;<text:span text:style-name="Strong_20_Emphasis">All files found</text:span>&lt;/hi&gt; should be displayed in the &lt;hi #9BFFFF&gt;<text:span text:style-name="Strong_20_Emphasis">Files not found</text:span>&lt;/hi&gt; list.</text:p>
            </text:list-item>
          </text:list>
        </text:list-item>
        <text:list-item>
          <text:p text:style-name="List_20_1_Content_Last"> In the 'biological model' group, click on &lt;hi #9BFFFF&gt;<text:span text:style-name="Strong_20_Emphasis">[…]</text:span>&lt;/hi&gt; to choose a biological model using the &lt;hi #9BFFFF&gt;<text:span text:style-name="Strong_20_Emphasis">Biological model explorer</text:span>&lt;/hi&gt;. </text:p>
        </text:list-item>
      </text:list>
      <text:p text:style-name="Text_20_body"><text:a xlink:type="simple" xlink:href="https://habby.wiki.inrae.fr/lib/tpl/bootstrap3-multilang/doku.php?id=en:guide_utilisateur:explo_modeles_biologiques" text:style-name="Internet_20_link" text:visited-style-name="Visited_20_Internet_20_Link">*Guide utilisateur : Explorateur de modèle biologique</text:a>.</text:p>
      <text:list text:style-name="List_20_1" text:continue-numbering="false">
        <text:list-item>
          <text:p text:style-name="LastListParagraph_List_20_1_Content_First"> Once you've added the biological model to the list on the &lt;hi #9BFFFF&gt;<text:span text:style-name="Strong_20_Emphasis">Stathab</text:span>&lt;/hi&gt; tab, click on the &lt;hi #9BFFFF&gt;<text:span text:style-name="Strong_20_Emphasis">[Launch Stathab]</text:span>&lt;/hi&gt; button. </text:p>
        </text:list-item>
      </text:list>
      <text:p text:style-name="Text_20_body"><draw:frame draw:style-name="media" draw:name="1" text:anchor-type="as-char" draw:z-index="1" svg:width="26.458333333333cm" style:rel-width="100%" svg:height="20.899859943978cm" style:rel-height="scale"><draw:image xlink:href="Pictures/b249153500345309be29013a3d0f0a64.png" xlink:type="simple" xlink:show="embed" xlink:actuate="onLoad"/></draw:frame></text:p>
      <text:list text:style-name="List_20_1" text:continue-numbering="false">
        <text:list-item>
          <text:p text:style-name="List_20_1_Content_First"> The calculation is performed:</text:p>
          <text:list text:style-name="List_20_1">
            <text:list-item>
              <text:p text:style-name="List_20_1_Content_Last"> Interactive figures are then opened</text:p>
            </text:list-item>
          </text:list>
        </text:list-item>
      </text:list>
      <text:p text:style-name="Text_20_body"><draw:frame draw:style-name="media" draw:name="2" text:anchor-type="as-char" draw:z-index="2" svg:width="26.458333333333cm" style:rel-width="100%" svg:height="10.625330687831cm" style:rel-height="scale"><draw:image xlink:href="Pictures/8a31d88002f129d7b73a5b25a65e89dd.png" xlink:type="simple" xlink:show="embed" xlink:actuate="onLoad"/></draw:frame></text:p>
      <text:list text:style-name="List_20_1" text:continue-numbering="false">
        <text:list-item>
          <text:p text:style-name="List_20_1_Content_First"> These same figures are produced as image files in the “Tuto_Stathaboutput\figures” directory, accessible via the <draw:frame draw:style-name="media" draw:name="3" text:anchor-type="as-char" draw:z-index="3" svg:width="0.52916666666667cm" svg:height="0.53648233486943cm"><draw:image xlink:href="Pictures/1528a34df453db7745bd85a92f486455.png" xlink:type="simple" xlink:show="embed" xlink:actuate="onLoad"/></draw:frame> button in the main window's quick menu.</text:p>
        </text:list-item>
        <text:list-item>
          <text:p text:style-name="List_20_1_Content_Last"> Result .txt files produced in the “Tuto_Stathab\output\text” directory, accessible via the <draw:frame draw:style-name="media" draw:name="4" text:anchor-type="as-char" draw:z-index="4" svg:width="0.52916666666667cm" svg:height="0.53648233486943cm"><draw:image xlink:href="Pictures/1528a34df453db7745bd85a92f486455.png" xlink:type="simple" xlink:show="embed" xlink:actuate="onLoad"/></draw:frame> button in the main window's quick menu.</text:p>
        </text:list-item>
      </text:list>
      <text:h text:style-name="Heading_20_2" text:outline-level="2"><text:bookmark-start text:name="__RefHeading___using_older_stathab_biological_models_7"/><text:bookmark-start text:name="using_older_stathab_biological_models"/>Using older Stathab biological models<text:bookmark-end text:name="__RefHeading___using_older_stathab_biological_models_7"/><text:bookmark-end text:name="using_older_stathab_biological_models"/></text:h>
      <text:p text:style-name="Text_20_body">Biological models from older versions of Stathab are available from this <text:a xlink:type="simple" xlink:href="https://habby.wiki.inrae.fr/lib/tpl/bootstrap3-multilang/lib/exe/fetch.php?media=wiki:stathab_biological_models.zip" text:style-name="Internet_20_link" text:visited-style-name="Visited_20_Internet_20_Link">link</text:a>. These are to be added to the HABBY software in the directory of user biological models. Please refer to the reference manual, section <text:a xlink:type="simple" xlink:href="https://habby.wiki.inrae.fr/fr:manuel_reference:modeles_biologiques" text:style-name="Internet_20_link" text:visited-style-name="Visited_20_Internet_20_Link">Add additional model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0::44:49</meta:creation-date>
    <dc:creator>Generated</dc:creator>
    <dc:date>2026-09-10T20::44:49</dc:date>
    <dc:language>en-US</dc:language>
    <meta:editing-cycles>1</meta:editing-cycles>
    <meta:editing-duration>PT0S</meta:editing-duration>
    <dc:title>en:tutorials:stathab</dc:title>
  </office:meta>
</office:document-meta>
</file>