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r:develop:collaboration:dev:git"/><text:bookmark-start text:name="__RefHeading___utilisation_de_git_1"/><text:bookmark-start text:name="utilisation_de_git"/>Utilisation de GIT<text:bookmark-end text:name="__RefHeading___utilisation_de_git_1"/><text:bookmark-end text:name="utilisation_de_git"/></text:h>
      <text:list text:style-name="List_20_1" text:continue-numbering="false">
        <text:list-item>
          <text:p text:style-name="LastListParagraph_List_20_1_Content_First"> Clonage du projet Github en local</text:p>
        </text:list-item>
      </text:list>
      <text:p text:style-name="Text_20_body">  git clone <text:a xlink:type="simple" xlink:href="https://github.com/YannIrstea/habby" text:style-name="Internet_20_link" text:visited-style-name="Visited_20_Internet_20_Link">https://github.com/YannIrstea/habby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7T15::16:33</meta:creation-date>
    <dc:creator>Generated</dc:creator>
    <dc:date>2026-08-27T15::16:33</dc:date>
    <dc:language>en-US</dc:language>
    <meta:editing-cycles>1</meta:editing-cycles>
    <meta:editing-duration>PT0S</meta:editing-duration>
    <dc:title>fr:develop:collaboration:dev:git</dc:title>
  </office:meta>
</office:document-meta>
</file>