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13383ecdca25eae2d453edf865548b.png"/>
  <manifest:file-entry manifest:media-type="image/png" manifest:full-path="Pictures/e7a5bf1f27c941b0c70801ca0d7f587e.png"/>
  <manifest:file-entry manifest:media-type="image/png" manifest:full-path="Pictures/99edf32cfff7224e050d7201d6be4643.png"/>
  <manifest:file-entry manifest:media-type="image/png" manifest:full-path="Pictures/9c6b6bbf17113869abc4034024bcbbda.png"/>
  <manifest:file-entry manifest:media-type="image/png" manifest:full-path="Pictures/cf62b292a6642c8ad5e77a256c13a3b9.png"/>
  <manifest:file-entry manifest:media-type="image/png" manifest:full-path="Pictures/8e274b6499788931770ed72213c1ba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calc_hab"/><text:bookmark-start text:name="__RefHeading___calcul_d_habitat_a_partir_d_un_fichier_habitat_.hab_1"/><text:bookmark-start text:name="calcul_d_habitat_a_partir_d_un_fichier_habitat_.hab"/>Calcul d'habitat à partir d'un fichier habitat .hab<text:bookmark-end text:name="__RefHeading___calcul_d_habitat_a_partir_d_un_fichier_habitat_.hab_1"/><text:bookmark-end text:name="calcul_d_habitat_a_partir_d_un_fichier_habitat_.hab"/></text:h>
      <text:h text:style-name="Heading_20_2" text:outline-level="2"><text:bookmark-start text:name="__RefHeading___choix_du_fichier_habitat_.hab_2"/><text:bookmark-start text:name="choix_du_fichier_habitat_.hab"/>Choix du fichier habitat .hab<text:bookmark-end text:name="__RefHeading___choix_du_fichier_habitat_.hab_2"/><text:bookmark-end text:name="choix_du_fichier_habitat_.hab"/></text:h>
      <text:p text:style-name="Text_20_body"><draw:frame draw:style-name="media" draw:name="0" text:anchor-type="as-char" draw:z-index="0" svg:width="18.520833333333cm" style:rel-width="100%" svg:height="14.766084558824cm" style:rel-height="scale"><draw:image xlink:href="Pictures/2913383ecdca25eae2d453edf865548b.png" xlink:type="simple" xlink:show="embed" xlink:actuate="onLoad"/></draw:frame></text:p>
      <text:h text:style-name="Heading_20_2" text:outline-level="2"><text:bookmark-start text:name="__RefHeading___l_explorateur_de_modeles_biologiques_3"/><text:bookmark-start text:name="l_explorateur_de_modeles_biologiques"/>L'explorateur de modèles biologiques<text:bookmark-end text:name="__RefHeading___l_explorateur_de_modeles_biologiques_3"/><text:bookmark-end text:name="l_explorateur_de_modeles_biologiques"/></text:h>
      <text:p text:style-name="Text_20_body"><draw:frame draw:style-name="media" draw:name="1" text:anchor-type="as-char" draw:z-index="1" svg:width="18.520833333333cm" style:rel-width="100%" svg:height="14.766084558824cm" style:rel-height="scale"><draw:image xlink:href="Pictures/e7a5bf1f27c941b0c70801ca0d7f587e.png" xlink:type="simple" xlink:show="embed" xlink:actuate="onLoad"/></draw:frame>
<draw:frame draw:style-name="media" draw:name="2" text:anchor-type="as-char" draw:z-index="2" svg:width="18.520833333333cm" style:rel-width="100%" svg:height="14.766084558824cm" style:rel-height="scale"><draw:image xlink:href="Pictures/99edf32cfff7224e050d7201d6be4643.png" xlink:type="simple" xlink:show="embed" xlink:actuate="onLoad"/></draw:frame>
<draw:frame draw:style-name="media" draw:name="3" text:anchor-type="as-char" draw:z-index="3" svg:width="18.520833333333cm" style:rel-width="100%" svg:height="15.057416381604cm" style:rel-height="scale"><draw:image xlink:href="Pictures/9c6b6bbf17113869abc4034024bcbbda.png" xlink:type="simple" xlink:show="embed" xlink:actuate="onLoad"/></draw:frame></text:p>
      <text:h text:style-name="Heading_20_2" text:outline-level="2"><text:bookmark-start text:name="__RefHeading___choix_des_options_de_calcul_4"/><text:bookmark-start text:name="choix_des_options_de_calcul"/>Choix des options de calcul<text:bookmark-end text:name="__RefHeading___choix_des_options_de_calcul_4"/><text:bookmark-end text:name="choix_des_options_de_calcul"/></text:h>
      <text:p text:style-name="Text_20_body"><draw:frame draw:style-name="media" draw:name="4" text:anchor-type="as-char" draw:z-index="4" svg:width="18.520833333333cm" style:rel-width="100%" svg:height="14.766084558824cm" style:rel-height="scale"><draw:image xlink:href="Pictures/cf62b292a6642c8ad5e77a256c13a3b9.png" xlink:type="simple" xlink:show="embed" xlink:actuate="onLoad"/></draw:frame></text:p>
      <text:h text:style-name="Heading_20_2" text:outline-level="2"><text:bookmark-start text:name="__RefHeading___calcul_5"/><text:bookmark-start text:name="calcul"/>Calcul<text:bookmark-end text:name="__RefHeading___calcul_5"/><text:bookmark-end text:name="calcul"/></text:h>
      <text:p text:style-name="Text_20_body"><draw:frame draw:style-name="media" draw:name="5" text:anchor-type="as-char" draw:z-index="5" svg:width="18.520833333333cm" style:rel-width="100%" svg:height="14.750590241343cm" style:rel-height="scale"><draw:image xlink:href="Pictures/8e274b6499788931770ed72213c1bac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41:50</meta:creation-date>
    <dc:creator>Generated</dc:creator>
    <dc:date>2026-08-16T02::41:50</dc:date>
    <dc:language>en-US</dc:language>
    <meta:editing-cycles>1</meta:editing-cycles>
    <meta:editing-duration>PT0S</meta:editing-duration>
    <dc:title>fr:guide_utilisateur:modeles_2d:calc_hab</dc:title>
  </office:meta>
</office:document-meta>
</file>