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1ee10e34a7ba272cc3b96a390e5f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:remove_calc_hab"/><text:bookmark-start text:name="__RefHeading___suppression_de_valeur_d_habitat_1"/><text:bookmark-start text:name="suppression_de_valeur_d_habitat"/>Suppression de valeur d'habitat<text:bookmark-end text:name="__RefHeading___suppression_de_valeur_d_habitat_1"/><text:bookmark-end text:name="suppression_de_valeur_d_habitat"/></text:h>
      <text:p text:style-name="Text_20_body">Ce groupe, accessible seulement avec les fichiers .hab, permet de supprimer un calcul d'habitat pour une ou plusieurs espèce(s) sélectionnée(s).</text:p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3d1ee10e34a7ba272cc3b96a390e5f6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24:00</meta:creation-date>
    <dc:creator>Generated</dc:creator>
    <dc:date>2026-08-15T17::24:00</dc:date>
    <dc:language>en-US</dc:language>
    <meta:editing-cycles>1</meta:editing-cycles>
    <meta:editing-duration>PT0S</meta:editing-duration>
    <dc:title>fr:guide_utilisateur:modeles_2d:data_explorer:remove_calc_hab</dc:title>
  </office:meta>
</office:document-meta>
</file>