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6292eaf1890ac4592c95e7068f6597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guide_utilisateur:modeles_2d:hab_creation"/><text:bookmark-start text:name="__RefHeading___creation_de_fichier_habitat_.hab_1"/><text:bookmark-start text:name="creation_de_fichier_habitat_.hab"/>Création de fichier habitat .hab<text:bookmark-end text:name="__RefHeading___creation_de_fichier_habitat_.hab_1"/><text:bookmark-end text:name="creation_de_fichier_habitat_.hab"/></text:h>
      <text:p text:style-name="Text_20_body">A partir de l'onglet 'Substrat', lancement de la fusion :</text:p>
      <text:p text:style-name="Text_20_body"><draw:frame draw:style-name="media" draw:name="0" text:anchor-type="as-char" draw:z-index="0" svg:width="18.520833333333cm" style:rel-width="100%" svg:height="14.766084558824cm" style:rel-height="scale"><draw:image xlink:href="Pictures/16292eaf1890ac4592c95e7068f6597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22::12:33</meta:creation-date>
    <dc:creator>Generated</dc:creator>
    <dc:date>2026-08-15T22::12:33</dc:date>
    <dc:language>en-US</dc:language>
    <meta:editing-cycles>1</meta:editing-cycles>
    <meta:editing-duration>PT0S</meta:editing-duration>
    <dc:title>fr:guide_utilisateur:modeles_2d:hab_creation</dc:title>
  </office:meta>
</office:document-meta>
</file>