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81524fa4f6b178c89cd95291a59aab.png"/>
  <manifest:file-entry manifest:media-type="image/png" manifest:full-path="Pictures/b02aa7e25a8f5036af7a40f03cbb9e76.png"/>
  <manifest:file-entry manifest:media-type="image/png" manifest:full-path="Pictures/26103506ff1c67d51e82419d902eac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guide_utilisateur:modeles_2d:hyd_creation"/><text:bookmark-start text:name="__RefHeading___creation_d_un_fichier_hydraulique_.hyd_1"/><text:bookmark-start text:name="creation_d_un_fichier_hydraulique_.hyd"/>Création d'un fichier hydraulique .hyd<text:bookmark-end text:name="__RefHeading___creation_d_un_fichier_hydraulique_.hyd_1"/><text:bookmark-end text:name="creation_d_un_fichier_hydraulique_.hyd"/></text:h>
      <text:h text:style-name="Heading_20_2" text:outline-level="2"><text:bookmark-start text:name="__RefHeading___utilisation_de_l_onglet_hydraulique_2"/><text:bookmark-start text:name="utilisation_de_l_onglet_hydraulique"/>Utilisation de l'onglet Hydraulique<text:bookmark-end text:name="__RefHeading___utilisation_de_l_onglet_hydraulique_2"/><text:bookmark-end text:name="utilisation_de_l_onglet_hydraulique"/></text:h>
      <text:p text:style-name="Text_20_body">A partir de l'onglet &lt;hi #9BFFFF&gt;Hydraulique&lt;/hi&gt; :</text:p>
      <text:list text:style-name="List_20_1" text:continue-numbering="false">
        <text:list-item>
          <text:p text:style-name="List_20_1_Content_First"> Choisissez un modèle hydraulique </text:p>
        </text:list-item>
        <text:list-item>
          <text:p text:style-name="List_20_1_Content_Last"> Utilisez le bouton <draw:frame draw:style-name="media" draw:name="0" text:anchor-type="as-char" draw:z-index="0" svg:width="0.52916666666667cm" svg:height="0.52916666666667cm"><draw:image xlink:href="Pictures/9b81524fa4f6b178c89cd95291a59aab.png" xlink:type="simple" xlink:show="embed" xlink:actuate="onLoad"/></draw:frame> pour sélectionner un fichier hydraulique d'entrée adapté au modèle hydraulique préalablement sélectionné.</text:p>
        </text:list-item>
      </text:list>
      <text:p text:style-name="Text_20_body"><draw:frame draw:style-name="media" draw:name="1" text:anchor-type="as-char" draw:z-index="1" svg:width="18.520833333333cm" style:rel-width="100%" svg:height="14.766084558824cm" style:rel-height="scale"><draw:image xlink:href="Pictures/b02aa7e25a8f5036af7a40f03cbb9e76.png" xlink:type="simple" xlink:show="embed" xlink:actuate="onLoad"/></draw:frame></text:p>
      <text:list text:style-name="List_20_1" text:continue-numbering="false">
        <text:list-item>
          <text:p text:style-name="List_20_1_Content_First"> Une fois le fichier sélectionné, les caractéristiques affichées dans l'interface :</text:p>
          <text:list text:style-name="List_20_1">
            <text:list-item>
              <text:p text:style-name="List_20_1_Content"> &lt;hi #9BFFFF&gt;<text:span text:style-name="Strong_20_Emphasis">Fichier de résultat</text:span>&lt;/hi&gt; : nom de fichier sélectionnés.</text:p>
            </text:list-item>
            <text:list-item>
              <text:p text:style-name="List_20_1_Content"> &lt;hi #9BFFFF&gt;<text:span text:style-name="Strong_20_Emphasis">Nom de tronçon</text:span>&lt;/hi&gt; : nom de tronçon (ajustable si plusieurs tronçons disponibles).</text:p>
            </text:list-item>
            <text:list-item>
              <text:p text:style-name="List_20_1_Content"> &lt;hi #9BFFFF&gt;<text:span text:style-name="Strong_20_Emphasis">Nom d'unité</text:span>&lt;/hi&gt; : nom d'unité (ajustable si plusieurs unités disponibles).</text:p>
            </text:list-item>
            <text:list-item>
              <text:p text:style-name="List_20_1_Content"> &lt;hi #9BFFFF&gt;<text:span text:style-name="Strong_20_Emphasis">Type</text:span>&lt;/hi&gt; : type d'unité (débit ou temps).</text:p>
            </text:list-item>
            <text:list-item>
              <text:p text:style-name="List_20_1_Content"> &lt;hi #9BFFFF&gt;<text:span text:style-name="Strong_20_Emphasis">Nombre</text:span>&lt;/hi&gt; : nombre d'unité sélectionné / nombre total disponible.</text:p>
            </text:list-item>
            <text:list-item>
              <text:p text:style-name="List_20_1_Content"> &lt;hi #9BFFFF&gt;<text:span text:style-name="Strong_20_Emphasis">Données aux mailles</text:span>&lt;/hi&gt; : données hydrauliques aux mailles détectées par HABBY comme exploitable.</text:p>
            </text:list-item>
            <text:list-item>
              <text:p text:style-name="List_20_1_Content"> &lt;hi #9BFFFF&gt;<text:span text:style-name="Strong_20_Emphasis">Données aux nœuds</text:span>&lt;/hi&gt; : données hydrauliques aux nœuds détectées par HABBY comme exploitable.</text:p>
            </text:list-item>
            <text:list-item>
              <text:p text:style-name="List_20_1_Content"> &lt;hi #9BFFFF&gt;<text:span text:style-name="Strong_20_Emphasis">Code EPSG</text:span>&lt;/hi&gt; : système de coordonnées géographiques détecté par HABBY : <text:a xlink:type="simple" xlink:href="https://fr.wikipedia.org/wiki/Syst%C3%A8me_de_coordonn%C3%A9es" text:style-name="Internet_20_link" text:visited-style-name="Visited_20_Internet_20_Link">https://fr.wikipedia.org/wiki/Syst%C3%A8me_de_coordonn%C3%A9es</text:a></text:p>
            </text:list-item>
            <text:list-item>
              <text:p text:style-name="List_20_1_Content"> &lt;hi #9BFFFF&gt;<text:span text:style-name="Strong_20_Emphasis">Nom de fichier .hyd</text:span>&lt;/hi&gt; : nom du fichier .hyd.</text:p>
            </text:list-item>
          </text:list>
        </text:list-item>
        <text:list-item>
          <text:p text:style-name="List_20_1_Content"> Si nécessaire, ajustez certaines caractéristiques.</text:p>
        </text:list-item>
        <text:list-item>
          <text:p text:style-name="List_20_1_Content_Last"> Lancez la création du fichier en cliquant sur &lt;hi #9BFFFF&gt;<text:span text:style-name="Strong_20_Emphasis">Créer un fichier .hyd</text:span>&lt;/hi&gt;.</text:p>
        </text:list-item>
      </text:list>
      <text:p text:style-name="Text_20_body"><draw:frame draw:style-name="media" draw:name="2" text:anchor-type="as-char" draw:z-index="2" svg:width="18.520833333333cm" style:rel-width="100%" svg:height="14.766084558824cm" style:rel-height="scale"><draw:image xlink:href="Pictures/26103506ff1c67d51e82419d902eacab.png" xlink:type="simple" xlink:show="embed" xlink:actuate="onLoad"/></draw:frame></text:p>
      <text:h text:style-name="Heading_20_2" text:outline-level="2"><text:bookmark-start text:name="__RefHeading___utilisation_du_fichier_indexhydrau.txt_3"/><text:bookmark-start text:name="utilisation_du_fichier_indexhydrau.txt"/>Utilisation du fichier indexHYDRAU.txt<text:bookmark-end text:name="__RefHeading___utilisation_du_fichier_indexhydrau.txt_3"/><text:bookmark-end text:name="utilisation_du_fichier_indexhydrau.txt"/></text:h>
      <text:p text:style-name="Text_20_body">Ce fichier est utile pour une utilisation avancée du logiciel. Ce dernier permet par exemple d'assigner des valeurs de débit à plusieurs fichiers d'entrée pour assembler ces derniers en un seul fichier .hyd.</text:p>
      <text:h text:style-name="Heading_20_3" text:outline-level="3"><text:bookmark-start text:name="__RefHeading___preambule_4"/><text:bookmark-start text:name="preambule"/>Préambule<text:bookmark-end text:name="__RefHeading___preambule_4"/><text:bookmark-end text:name="preambule"/></text:h>
      <text:p text:style-name="Text_20_body">Ce fichier est indispensable pour :</text:p>
      <text:list text:style-name="List_20_1" text:continue-numbering="false">
        <text:list-item>
          <text:p text:style-name="List_20_1_Content_First"> assigner des valeurs de débit à <text:span text:style-name="Strong_20_Emphasis">certains pas de temps d'un fichier de résultat</text:span> afin de pouvoir visualiser par la suite des valeurs d'habitat en fonction de ces valeurs de débit. </text:p>
        </text:list-item>
        <text:list-item>
          <text:p text:style-name="List_20_1_Content_Last"> assigner des valeurs de débit à <text:span text:style-name="Strong_20_Emphasis">certains pas de temps de plusieurs fichiers de résultat</text:span> afin de pouvoir visualiser par la suite des valeurs d'habitat en fonction de ces valeurs de débit. </text:p>
        </text:list-item>
      </text:list>
      <text:p text:style-name="Text_20_body">Ce fichier n'est pas indispensable pour :</text:p>
      <text:list text:style-name="List_20_1" text:continue-numbering="false">
        <text:list-item>
          <text:p text:style-name="List_20_1_Content_First"> visualiser un calcul d'habitat pour un débit d'un fichier de résultat de type écoulement permanent (la notion de débit n'est pas intégrée par HABBY car n'est pas systématiquement renseignée dans le fichier de résultat).</text:p>
        </text:list-item>
        <text:list-item>
          <text:p text:style-name="List_20_1_Content_Last"> visualiser des calcul d'habitat en fonction du temps d'un fichier de résultat de type écoulement transitoire.</text:p>
        </text:list-item>
      </text:list>
      <text:h text:style-name="Heading_20_3" text:outline-level="3"><text:bookmark-start text:name="__RefHeading___cas_possibles_5"/><text:bookmark-start text:name="cas_possibles"/>Cas possibles<text:bookmark-end text:name="__RefHeading___cas_possibles_5"/><text:bookmark-end text:name="cas_possible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Cas possibles </text:p>
          </table:table-cell>
          <table:table-cell office:value-type="string" table:style-name="tableheader">
            <text:p text:style-name="Table_20_Heading"> indexHYDRAU.txt indispensable ? </text:p>
          </table:table-cell>
          <table:table-cell office:value-type="string" table:style-name="tableheader">
            <text:p text:style-name="Table_20_Heading"> Type d’écoulement </text:p>
          </table:table-cell>
          <table:table-cell office:value-type="string" table:style-name="tableheader">
            <text:p text:style-name="Table_20_Heading"> Nombre de fichier d’entrée  </text:p>
          </table:table-cell>
          <table:table-cell office:value-type="string" table:style-name="tableheader">
            <text:p text:style-name="Table_20_Heading"> Nombre de pas de temps par fichier </text:p>
          </table:table-cell>
          <table:table-cell office:value-type="string" table:style-name="tableheader">
            <text:p text:style-name="Table_20_Heading"> Nombre de pas de temps retenus </text:p>
          </table:table-cell>
          <table:table-cell office:value-type="string" table:style-name="tableheader">
            <text:p text:style-name="Table_20_Heading"> Nombre de tronçon </text:p>
          </table:table-cell>
          <table:table-cell office:value-type="string" table:style-name="tableheader">
            <text:p text:style-name="Table_20_Heading"> Nombre de fichier de sortie </text:p>
          </table:table-cell>
        </table:table-row>
        <table:table-row>
          <table:table-cell office:value-type="string" table:style-name="tablecell">
            <text:p text:style-name="tablealignleft"> Inconnu </text:p>
          </table:table-cell>
          <table:table-cell office:value-type="string" table:style-name="tablecell">
            <text:p text:style-name="tablealignleft"> Non </text:p>
          </table:table-cell>
          <table:table-cell office:value-type="string" table:style-name="tablecell">
            <text:p text:style-name="tablealignleft"> Permanent et Transitoire  </text:p>
          </table:table-cell>
          <table:table-cell office:value-type="string" table:style-name="tablecell">
            <text:p text:style-name="tablealignleft"> 1 </text:p>
          </table:table-cell>
          <table:table-cell office:value-type="string" table:style-name="tablecell">
            <text:p text:style-name="tablealignleft"> 1 ou n </text:p>
          </table:table-cell>
          <table:table-cell office:value-type="string" table:style-name="tablecell">
            <text:p text:style-name="tablealignleft"> 1 ou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a : Un seul débit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b : Un seul débit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a : Plusieurs débits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b : Plusieurs débits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a : Chronique temporelle complèt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b : Chronique temporelle spécifiqu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m≤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4.a : Chroniques temporelles complètes </text:p>
          </table:table-cell>
          <table:table-cell office:value-type="string" table:style-name="tablecell">
            <text:p text:style-name="tablealignleft"> Oui </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4.b : Chroniques temporelles spécifiques </text:p>
          </table:table-cell>
          <table:table-cell office:value-type="string" table:style-name="tablecell">
            <text:p text:style-name="tablealignleft"> Oui</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LAMMI : Chroniques de débit spécifiques </text:p>
          </table:table-cell>
          <table:table-cell office:value-type="string" table:style-name="tablecell">
            <text:p text:style-name="tablealignleft"> Non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Lake : Chroniques de niveau d'eau </text:p>
          </table:table-cell>
          <table:table-cell office:value-type="string" table:style-name="tablecell">
            <text:p text:style-name="tablealignleft"> Non </text:p>
          </table:table-cell>
          <table:table-cell office:value-type="string" table:style-name="tablecell">
            <text:p text:style-name="tablealignleft"> -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5.LAMMI : Chroniques de débit spécifiques sur plusieurs tronçon </text:p>
          </table:table-cell>
          <table:table-cell office:value-type="string" table:style-name="tablecell">
            <text:p text:style-name="tablealignleft"> Non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n </text:p>
          </table:table-cell>
          <table:table-cell office:value-type="string" table:style-name="tablecell">
            <text:p text:style-name="tablealignleft"> n<text:span text:style-name="sub">i</text:span> </text:p>
          </table:table-cell>
        </table:table-row>
      </table:table>
      <text:list text:style-name="List_20_1" text:continue-numbering="false">
        <text:list-item>
          <text:p text:style-name="List_20_1_Content_First"> 1.a : L’utilisateur choisi seulement un fichier de résultat d’écoulement permanent comprenant un seul pas de temps (Possible à l’aide du fichier texte indexHYDRAU.txt) ; </text:p>
        </text:list-item>
        <text:list-item>
          <text:p text:style-name="List_20_1_Content"> 1.b : L’utilisateur choisi seulement un fichier de résultat d’écoulement permanent comprenant plusieurs pas de temps et il n’en retient qu’un (Possible à l’aide du fichier texte indexHYDRAU.txt) ; </text:p>
        </text:list-item>
        <text:list-item>
          <text:p text:style-name="List_20_1_Content"> 2.a : L’utilisateur choisi plusieurs fichiers de résultat d’écoulement permanent comprenant chacun un seul pas de temps (Uniquement possible à l’aide du fichier texte indexHYDRAU.txt) ; </text:p>
        </text:list-item>
        <text:list-item>
          <text:p text:style-name="List_20_1_Content"> 2.b : L’utilisateur choisi plusieurs fichiers de résultat d’écoulement permanent comprenant chacun plusieurs pas de temps (Uniquement possible à l’aide du fichier texte indexHYDRAU.txt) ;   * </text:p>
        </text:list-item>
        <text:list-item>
          <text:p text:style-name="List_20_1_Content"> 3.a : L’utilisateur choisi un seul fichier de résultat d’écoulement transitoire comprenant plusieurs pas de temps (Possible à l’aide du fichier texte indexHYDRAU.txt) ;</text:p>
        </text:list-item>
        <text:list-item>
          <text:p text:style-name="List_20_1_Content"> 3.b : L’utilisateur choisi un seul fichier de résultat d’écoulement transitoire comprenant plusieurs pas de temps mais souhaite en sélectionner certains (Possible à l’aide du fichier texte indexHYDRAU.txt) ;</text:p>
        </text:list-item>
        <text:list-item>
          <text:p text:style-name="List_20_1_Content"> 4.a : L’utilisateur choisi plusieurs fichiers de résultat d’écoulement transitoire comprenant plusieurs pas de temps  (Uniquement possible à l’aide du fichier texte indexHYDRAU.txt) ;</text:p>
        </text:list-item>
        <text:list-item>
          <text:p text:style-name="List_20_1_Content"> 4.b : L’utilisateur choisi plusieurs fichiers de résultat d’écoulement transitoire comprenant plusieurs pas de temps mais souhaite sélectionner par fichier certains pas de temps (Uniquement possible à l’aide du fichier texte indexHYDRAU.txt) ;</text:p>
        </text:list-item>
        <text:list-item>
          <text:p text:style-name="List_20_1_Content_Last"> 5 : Notion de tronçon : Uniquement à l’aide du fichier indexHYDRAU.txt un ou plusieurs fichiers résultats peuvent systématiquement être affectés à des tronçons (Ceci est possible avec n’importe lequel des choix ci-dessus, mais tous les fichiers doivent être affectés à un tronçon).</text:p>
        </text:list-item>
      </text:list>
      <text:p text:style-name="Text_20_body">Dans tous les cas, lorsque l’utilisateur aura choisi un ou plusieurs fichiers de résultat hydraulique, HABBY cherchera automatiquement un fichier texte nommé indexHYDRAU.txt décrivant les valeurs de débits associées à ces fichiers en permanent et selon le cas, le ou les pas de temps à sélectionner voire les noms de tronçons auxquels sont affectés les fichiers. Hormis les cas 3a et 3b, la lecture des données ne peut pas se faire dans HABBY sans ce fichier. Si l’utilisateur sélectionne directement le fichier indexHYDRAU.txt, HABBY réalisera seul les opérations d’importations à partir de sa lecture. 
C’est à l’utilisateur de créer ce fichier texte nommé ‘indexHYDRAU.txt’ dans le même répertoire que les données. Selon les cas présentés ci-dessus, ce fichier texte sera renseigné différemment. </text:p>
      <text:h text:style-name="Heading_20_3" text:outline-level="3"><text:bookmark-start text:name="__RefHeading___contenu_du_fichier_6"/><text:bookmark-start text:name="contenu_du_fichier"/>Contenu du fichier<text:bookmark-end text:name="__RefHeading___contenu_du_fichier_6"/><text:bookmark-end text:name="contenu_du_fichier"/></text:h>
      <text:p text:style-name="Text_20_body">Dans tous les cas, ce fichier doit contenir au moins les caractéristiques suivantes :</text:p>
      <text:list text:style-name="List_20_1" text:continue-numbering="false">
        <text:list-item>
          <text:p text:style-name="List_20_1_Content_First"> Nom de fichier : ‘indexHYDRAU.txt’ ;</text:p>
        </text:list-item>
        <text:list-item>
          <text:p text:style-name="List_20_1_Content"> Répertoire du fichier : répertoire des fichiers de résultat ;</text:p>
        </text:list-item>
        <text:list-item>
          <text:p text:style-name="List_20_1_Content"> Séparateur de colonne : tabulation ;</text:p>
        </text:list-item>
        <text:list-item>
          <text:p text:style-name="List_20_1_Content"> Séparateur de décimale : ‘.’ ;</text:p>
        </text:list-item>
        <text:list-item>
          <text:p text:style-name="List_20_1_Content"> Séparateur de ligne : retour à la ligne ;</text:p>
        </text:list-item>
        <text:list-item>
          <text:p text:style-name="List_20_1_Content"> En-tête de code EPSG : 'EPSG=2154'. Renseigner cette valeur pour géoréférencer les données, ex: 'EPSG=2154' (Lambert 93), liste : <text:a xlink:type="simple" xlink:href="https://spatialreference.org/ref/epsg/" text:style-name="Internet_20_link" text:visited-style-name="Visited_20_Internet_20_Link">https://spatialreference.org/ref/epsg/</text:a></text:p>
        </text:list-item>
        <text:list-item>
          <text:p text:style-name="List_20_1_Content"> En-tête de la première colonne : ‘filename’ ;</text:p>
        </text:list-item>
        <text:list-item>
          <text:p text:style-name="List_20_1_Content"> Première colonne : nom de fichier avec extension. </text:p>
        </text:list-item>
        <text:list-item>
          <text:p text:style-name="List_20_1_Content"> Selon le cas et en cohérence avec les contenus des fichiers de résultat :</text:p>
          <text:list text:style-name="List_20_1">
            <text:list-item>
              <text:p text:style-name="List_20_1_Content"> Colonne de débit</text:p>
              <text:list text:style-name="List_20_1">
                <text:list-item>
                  <text:p text:style-name="List_20_1_Content"> Entête : ‘Q[m<text:span text:style-name="sup">3</text:span>/s]’, [unité de débit] entre crochets</text:p>
                </text:list-item>
                <text:list-item>
                  <text:p text:style-name="List_20_1_Content"> Valeurs : valeurs numériques avec ou sans décimale</text:p>
                </text:list-item>
              </text:list>
            </text:list-item>
            <text:list-item>
              <text:p text:style-name="List_20_1_Content"> Colonne de pas de temps : </text:p>
              <text:list text:style-name="List_20_1">
                <text:list-item>
                  <text:p text:style-name="List_20_1_Content"> Entête : ‘T[s]’, [unité de temps] entre crochets </text:p>
                </text:list-item>
                <text:list-item>
                  <text:p text:style-name="List_20_1_Content"> Valeurs : valeurs numériques avec ou sans décimale (doivent correspondre aux données)</text:p>
                </text:list-item>
              </text:list>
            </text:list-item>
            <text:list-item>
              <text:p text:style-name="List_20_1_Content"> Colonne de tronçon : </text:p>
              <text:list text:style-name="List_20_1">
                <text:list-item>
                  <text:p text:style-name="List_20_1_Content"> Entête : ‘reachname’,</text:p>
                </text:list-item>
                <text:list-item>
                  <text:p text:style-name="List_20_1_Content_Last"> Valeurs : les informations fournies dans cette colonne doivent être d’un seul tenant et ne doivent pas comporter de séparateur : espace ou tabulation. Les caractères ‘_’ et ‘-‘ sont acceptés.</text:p>
                </text:list-item>
              </text:list>
            </text:list-item>
          </text:list>
        </text:list-item>
      </text:list>
      <text:h text:style-name="Heading_20_3" text:outline-level="3"><text:bookmark-start text:name="__RefHeading___exemple_de_cas_d_utilisation_7"/><text:bookmark-start text:name="exemple_de_cas_d_utilisation"/>Exemple de cas d'utilisation<text:bookmark-end text:name="__RefHeading___exemple_de_cas_d_utilisation_7"/><text:bookmark-end text:name="exemple_de_cas_d_utilisation"/></text:h>
      <text:h text:style-name="Heading_20_4" text:outline-level="4"><text:bookmark-start text:name="__RefHeading___cas_n_1.aun_seul_debit_a_un_seul_pas_de_temps_8"/><text:bookmark-start text:name="cas_n_1.aun_seul_debit_a_un_seul_pas_de_temps"/>Cas n°1.a : Un seul débit à un seul pas de temps<text:bookmark-end text:name="__RefHeading___cas_n_1.aun_seul_debit_a_un_seul_pas_de_temps_8"/><text:bookmark-end text:name="cas_n_1.aun_seul_debit_a_un_seul_pas_de_temps"/></text:h>
      <text:p text:style-name="Text_20_body">Caractéristiques du contenu du fichier indexINDRAU.txt:</text:p>
      <text:list text:style-name="List_20_1" text:continue-numbering="false">
        <text:list-item>
          <text:p text:style-name="List_20_1_Content_First"> Une colonne ‘filename’ avec 1 fichier d’entrée</text:p>
        </text:list-item>
        <text:list-item>
          <text:p text:style-name="List_20_1_Content_Last"> Une colonne ‘Q[ ]’ avec la valeur du débit correspondant au fichier d’entrée</text:p>
        </text:list-item>
      </text:list>
      <text:p text:style-name="Text_20_body">Le logiciel HABBY interprétera ce fichier indexHYDRAU.txt de la manière suivante :
Le fichier a1.slf est considéré comme un écoulement permanent avec un débit constant de 9,2 m<text:span text:style-name="sup">3</text:span>/s. Le calcul d’habitat aquatique pourra être effectué pour ce débit.
HABBY créera un seul fichier .hyd contenant toutes ces informations.</text:p>
      <text:p text:style-name="Text_20_body">Exemple:</text:p>
      <text:p text:style-name="Preformatted_20_Text">EPSG=2154<text:line-break/>filename<text:tab/>Q[m3/s]<text:line-break/>a1.slf<text:tab/>9.2</text:p>
      <text:h text:style-name="Heading_20_4" text:outline-level="4"><text:bookmark-start text:name="__RefHeading___cas_n_1.bun_seul_debit_a_plusieurs_pas_de_temps_9"/><text:bookmark-start text:name="cas_n_1.bun_seul_debit_a_plusieurs_pas_de_temps"/>Cas n°1.b : Un seul débit à plusieurs pas de temps<text:bookmark-end text:name="__RefHeading___cas_n_1.bun_seul_debit_a_plusieurs_pas_de_temps_9"/><text:bookmark-end text:name="cas_n_1.bun_seul_debit_a_plusieurs_pas_de_temps"/></text:h>
      <text:p text:style-name="Text_20_body">Le fichier a1.slf est considéré comme un écoulement permanent avec un débit constant de 9,2 m<text:span text:style-name="sup">3</text:span>/s au pas de temps ‘3600.0’. Le calcul d’habitat aquatique pourra être effectué pour ce débit stabilisé au pas de temps ‘3600.0’.
HABBY créera un seul fichier .hyd contenant toutes ces informations.</text:p>
      <text:p text:style-name="Text_20_body">Exemple:</text:p>
      <text:p text:style-name="Preformatted_20_Text">EPSG=2154<text:line-break/>filename<text:tab/>Q[m3/s]<text:tab/>T[s]<text:line-break/>a1.slf<text:tab/>9.2<text:tab/>3600.0</text:p>
      <text:h text:style-name="Heading_20_4" text:outline-level="4"><text:bookmark-start text:name="__RefHeading___cas_n_2.aplusieurs_debits_a_un_seul_pas_de_temps_10"/><text:bookmark-start text:name="cas_n_2.aplusieurs_debits_a_un_seul_pas_de_temps"/>Cas n°2.a : Plusieurs débits à un seul pas de temps<text:bookmark-end text:name="__RefHeading___cas_n_2.aplusieurs_debits_a_un_seul_pas_de_temps_10"/><text:bookmark-end text:name="cas_n_2.aplusieurs_debits_a_un_seul_pas_de_temps"/></text:h>
      <text:p text:style-name="Text_20_body">Le fichier a1.slf d’un débit constant de 9,2 m<text:span text:style-name="sup">3</text:span>/s est permanent sur son seul pas de temps. Le calcul d’habitat aquatique sera effectué sur ce pas de temps.
Le fichier a2.slf d’un débit constant de 21,2 m<text:span text:style-name="sup">3</text:span>/s est permanent sur son seul pas de temps. Le calcul d’habitat aquatique sera effectué sur ce pas de temps.
…
HABBY créera un seul fichier .hyd contenant toutes ces informations.</text:p>
      <text:p text:style-name="Text_20_body">Exemple:</text:p>
      <text:p text:style-name="Preformatted_20_Text">EPSG=2154<text:line-break/>filename<text:tab/>Q[m3/s]<text:line-break/>a1.slf<text:tab/>9.2<text:line-break/>a2.slf<text:tab/>21.2</text:p>
      <text:h text:style-name="Heading_20_4" text:outline-level="4"><text:bookmark-start text:name="__RefHeading___cas_n_2.bplusieurs_debits_a_plusieurs_pas_de_temps_11"/><text:bookmark-start text:name="cas_n_2.bplusieurs_debits_a_plusieurs_pas_de_temps"/>Cas n°2.b : Plusieurs débits à plusieurs pas de temps<text:bookmark-end text:name="__RefHeading___cas_n_2.bplusieurs_debits_a_plusieurs_pas_de_temps_11"/><text:bookmark-end text:name="cas_n_2.bplusieurs_debits_a_plusieurs_pas_de_temps"/></text:h>
      <text:p text:style-name="Text_20_body">Le fichier a1.slf d’un débit constant de 9,2 m<text:span text:style-name="sup">3</text:span>/s est considéré comme permanent au niveau du pas de temps ‘3600.0’. Le calcul d’habitat aquatique sera effectué sur ce pas de temps.
Le fichier a2.slf d’un débit constant de 21,2 m<text:span text:style-name="sup">3</text:span>/s est considéré comme permanent au niveau du pas de temps ‘10800.0’. Le calcul d’habitat aquatique sera effectué sur ce pas de temps.
…
HABBY créera un seul fichier .hyd contenant toutes ces informations.</text:p>
      <text:p text:style-name="Text_20_body">Exemple:</text:p>
      <text:p text:style-name="Preformatted_20_Text">EPSG=unknown<text:line-break/>filename<text:tab/>Q[m3/s]<text:tab/>T[s]<text:line-break/>a1.slf<text:tab/>9.2<text:tab/>3600.0<text:line-break/>a2.slf<text:tab/>21.2<text:tab/>10800.0</text:p>
      <text:h text:style-name="Heading_20_4" text:outline-level="4"><text:bookmark-start text:name="__RefHeading___cas_n_3.a_et_4achronique_temporelle_complete_12"/><text:bookmark-start text:name="cas_n_3.a_et_4achronique_temporelle_complete"/>Cas n°3.a et 4a : Chronique temporelle complète<text:bookmark-end text:name="__RefHeading___cas_n_3.a_et_4achronique_temporelle_complete_12"/><text:bookmark-end text:name="cas_n_3.a_et_4achronique_temporelle_complete"/></text:h>
      <text:p text:style-name="Text_20_body">Si l’utilisateur souhaite sélectionner la totalité des pas de temps, il renseignera alors la valeur de ‘all’.
Dans le fichier a1.slf, la totalité des pas de temps sera sélectionné. Le calcul d’habitat aquatique sera effectué pour tous les pas de temps. S’il le souhaite, l’utilisateur peux rajouter des lignes à ce fichier texte pour sélectionner tous les pas de temps dans d’autres fichiers. 
HABBY créera autant de fichier .hyd que de ligne dans ce fichier texte.</text:p>
      <text:p text:style-name="Text_20_body">Exemple:</text:p>
      <text:p text:style-name="Preformatted_20_Text">EPSG=unknown<text:line-break/>filename<text:tab/>T[s]<text:line-break/>a1.slf<text:tab/>all</text:p>
      <text:h text:style-name="Heading_20_4" text:outline-level="4"><text:bookmark-start text:name="__RefHeading___cas_n_3.b_et_4bchronique_temporelle_incomplete_13"/><text:bookmark-start text:name="cas_n_3.b_et_4bchronique_temporelle_incomplete"/>Cas n°3.b et 4b : Chronique temporelle incomplète<text:bookmark-end text:name="__RefHeading___cas_n_3.b_et_4bchronique_temporelle_incomplete_13"/><text:bookmark-end text:name="cas_n_3.b_et_4bchronique_temporelle_incomplete"/></text:h>
      <text:p text:style-name="Text_20_body">Le logiciel HABBY interprétera ce fichier indexHYDRAU.txt de la manière suivante :
Dans le fichier a1.slf, les pas de temps de 1800.0 à 7200.0, puis de 14400.0 à 34200.0, puis 43200.0 seront sélectionnés. Le calcul d’habitat aquatique sera effectué sur ces pas de temps. S’il le souhaite, l’utilisateur peux rajouter des lignes à ce fichier texte pour sélectionner d’autre pas de temps dans d’autre fichiers. 
HABBY créera autant de fichier .hyd que de ligne dans ce fichier texte.</text:p>
      <text:p text:style-name="Text_20_body">Exemple:</text:p>
      <text:p text:style-name="Preformatted_20_Text">EPSG=unknown<text:line-break/>filename<text:tab/>T[s]<text:line-break/>a1.slf<text:tab/>1800.0/7200.0;14400.0/34200.0;43200.0</text:p>
      <text:h text:style-name="Heading_20_4" text:outline-level="4"><text:bookmark-start text:name="__RefHeading___cas_n_5.1.b_14"/><text:bookmark-start text:name="cas_n_5.1.b"/>Cas n°5.1.b<text:bookmark-end text:name="__RefHeading___cas_n_5.1.b_14"/><text:bookmark-end text:name="cas_n_5.1.b"/></text:h>
      <text:p text:style-name="Text_20_body">Le logiciel HABBY interprétera ce fichier indexHYDRAU.txt de la manière suivante :
La totalité des pas de temps sera sélectionné dans le fichier a1.slf, et ce dernier sera considéré comme un tronçon, au nom de 'Amont'.
La totalité des pas de temps sera sélectionné dans le fichier a2.slf, et ce dernier sera considéré comme un autre tronçon, au nom de '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a1.slf<text:tab/>all<text:tab/>Amont<text:line-break/>a2.slf<text:tab/>all<text:tab/>Aval</text:p>
      <text:h text:style-name="Heading_20_4" text:outline-level="4"><text:bookmark-start text:name="__RefHeading___cas_n_5.4.b_15"/><text:bookmark-start text:name="cas_n_5.4.b"/>Cas n°5.4.b<text:bookmark-end text:name="__RefHeading___cas_n_5.4.b_15"/><text:bookmark-end text:name="cas_n_5.4.b"/></text:h>
      <text:p text:style-name="Text_20_body">Le logiciel HABBY interprétera ce fichier indexHYDRAU.txt de la manière suivante :
Certains pas de temps seront sélectionnés dans le fichier a1.slf, et ce dernier sera considéré comme un tronçon, au nom de Amont. 
Certains pas de temps seront sélectionnés dans le fichier a2.slf, et ce dernier sera considéré comme un autre tronçon, au nom de 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a1.slf<text:tab/>1800.0/7200.0;14400.0/34200.0;41400.0<text:tab/>Amont<text:line-break/>a2.slf<text:tab/>1800.0/7200.0;14400.0/34200.0;43200.0<text:tab/>Aval</text:p>
      <text:h text:style-name="Heading_20_4" text:outline-level="4"><text:bookmark-start text:name="__RefHeading___cas_lammi_16"/><text:bookmark-start text:name="cas_lammi"/>Cas LAMMI<text:bookmark-end text:name="__RefHeading___cas_lammi_16"/><text:bookmark-end text:name="cas_lammi"/></text:h>
      <text:p text:style-name="Text_20_body">Le logiciel HABBY interprétera ce fichier indexHYDRAU.txt de la manière suivante : Les débits connus seront sélectionnés.
HABBY créera un seul fichier .hab avec les débits sélectionné.</text:p>
      <text:p text:style-name="Text_20_body">Exemple:</text:p>
      <text:p text:style-name="Preformatted_20_Text">EPSG=unknown<text:line-break/>filename<text:tab/>unit<text:line-break/>Transect.txt<text:tab/>0.50;1.00</text:p>
      <text:h text:style-name="Heading_20_4" text:outline-level="4"><text:bookmark-start text:name="__RefHeading___cas_5.lammi_17"/><text:bookmark-start text:name="cas_5.lammi"/>Cas 5.LAMMI<text:bookmark-end text:name="__RefHeading___cas_5.lammi_17"/><text:bookmark-end text:name="cas_5.lammi"/></text:h>
      <text:p text:style-name="Text_20_body">Le logiciel HABBY interprétera ce fichier indexHYDRAU.txt de la manière suivante : Les débits connus seront sélectionnés pour chaque fichier qui seront eux-mêmes considérés comme un tronçon.
HABBY créera un seul fichier .hab avec les débits sélectionné pour chaque fichier.</text:p>
      <text:p text:style-name="Text_20_body">Exemple:</text:p>
      <text:p text:style-name="Preformatted_20_Text">EPSG=unknown<text:line-break/>filename<text:tab/>Q[m3/s]<text:tab/>reachname<text:line-break/>Transect1.txt<text:tab/>0.50;1.00<text:tab/>Amont<text:line-break/>Transect2.txt<text:tab/>0.20;1.10<text:tab/>Av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7::35:02</meta:creation-date>
    <dc:creator>Generated</dc:creator>
    <dc:date>2026-08-16T07::35:02</dc:date>
    <dc:language>en-US</dc:language>
    <meta:editing-cycles>1</meta:editing-cycles>
    <meta:editing-duration>PT0S</meta:editing-duration>
    <dc:title>fr:guide_utilisateur:modeles_2d:hyd_creation</dc:title>
  </office:meta>
</office:document-meta>
</file>