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1524fa4f6b178c89cd95291a59aab.png"/>
  <manifest:file-entry manifest:media-type="image/png" manifest:full-path="Pictures/46595fb91a4e35775132bb449c3d87b0.png"/>
  <manifest:file-entry manifest:media-type="image/png" manifest:full-path="Pictures/a68000d0c67d45e84607effd991708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sub_creation"/><text:bookmark-start text:name="__RefHeading___creation_de_fichier_substrat_.sub_1"/><text:bookmark-start text:name="creation_de_fichier_substrat_.sub"/>Création de fichier substrat .sub<text:bookmark-end text:name="__RefHeading___creation_de_fichier_substrat_.sub_1"/><text:bookmark-end text:name="creation_de_fichier_substrat_.sub"/></text:h>
      <text:p text:style-name="Text_20_body">A partir de l'onglet 'Substrat', utilisez le bouton <draw:frame draw:style-name="media" draw:name="0" text:anchor-type="as-char" draw:z-index="0" svg:width="0.52916666666667cm" svg:height="0.52916666666667cm"><draw:image xlink:href="Pictures/9b81524fa4f6b178c89cd95291a59aab.png" xlink:type="simple" xlink:show="embed" xlink:actuate="onLoad"/></draw:frame> pour sélectionner un fichier d'entrée de substrat (.shp ou .gpkg). :</text:p>
      <text:p text:style-name="Text_20_body"><draw:frame draw:style-name="media" draw:name="1" text:anchor-type="as-char" draw:z-index="1" svg:width="18.520833333333cm" style:rel-width="100%" svg:height="14.766084558824cm" style:rel-height="scale"><draw:image xlink:href="Pictures/46595fb91a4e35775132bb449c3d87b0.png" xlink:type="simple" xlink:show="embed" xlink:actuate="onLoad"/></draw:frame></text:p>
      <text:p text:style-name="Text_20_body">Lancement de la lecture :</text:p>
      <text:p text:style-name="Text_20_body"><draw:frame draw:style-name="media" draw:name="2" text:anchor-type="as-char" draw:z-index="2" svg:width="18.520833333333cm" style:rel-width="100%" svg:height="14.766084558824cm" style:rel-height="scale"><draw:image xlink:href="Pictures/a68000d0c67d45e84607effd991708f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34:45</meta:creation-date>
    <dc:creator>Generated</dc:creator>
    <dc:date>2026-08-16T07::34:45</dc:date>
    <dc:language>en-US</dc:language>
    <meta:editing-cycles>1</meta:editing-cycles>
    <meta:editing-duration>PT0S</meta:editing-duration>
    <dc:title>fr:guide_utilisateur:modeles_2d:sub_creation</dc:title>
  </office:meta>
</office:document-meta>
</file>