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0abbe734d716e6686e9645b85c4e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guide_utilisateur:modeles_biologiques"/><text:bookmark-start text:name="__RefHeading___les_modeles_biologiques_1"/><text:bookmark-start text:name="les_modeles_biologiques"/>Les modèles biologiques<text:bookmark-end text:name="__RefHeading___les_modeles_biologiques_1"/><text:bookmark-end text:name="les_modeles_biologiques"/></text:h>
      <text:h text:style-name="Heading_20_3" text:outline-level="3"><text:bookmark-start text:name="__RefHeading___generalites_2"/><text:bookmark-start text:name="generalites"/>Généralités<text:bookmark-end text:name="__RefHeading___generalites_2"/><text:bookmark-end text:name="generalites"/></text:h>
      <text:p text:style-name="Text_20_body">Le logiciel contient une base de donnée de modèles biologiques d'un grand nombre d'espèces piscicoles. </text:p>
      <text:p text:style-name="Text_20_body"><draw:frame draw:style-name="media" draw:name="0" text:anchor-type="as-char" draw:z-index="0" svg:width="17.197916666667cm" style:rel-width="100%" svg:height="16.998782894737cm" style:rel-height="scale"><draw:image xlink:href="Pictures/5b0abbe734d716e6686e9645b85c4eed.png" xlink:type="simple" xlink:show="embed" xlink:actuate="onLoad"/></draw:frame></text:p>
      <text:h text:style-name="Heading_20_3" text:outline-level="3"><text:bookmark-start text:name="__RefHeading___ajout_de_modele_supplementaires_3"/><text:bookmark-start text:name="ajout_de_modele_supplementaires"/>Ajout de modèle supplémentaires<text:bookmark-end text:name="__RefHeading___ajout_de_modele_supplementaires_3"/><text:bookmark-end text:name="ajout_de_modele_supplementaires"/></text:h>
      <text:p text:style-name="Text_20_body">L’utilisateur à la possibilité d’ajouter ses propres modèles biologiques sous la forme de fichiers .xml dans le répertoire : </text:p>
      <text:p text:style-name="Text_20_body">“C:\Users\USERNAME\AppData\Local\INRAE_EDF_OFB\HABBY\user_settings\biology\user_models”</text:p>
      <text:p text:style-name="Text_20_body">Ces fichiers .xml doivent respecter la norme HABBY. Cette dernière est décrite dans <text:a xlink:type="simple" xlink:href="https://habby.wiki.inrae.fr/lib/tpl/bootstrap3-multilang/doku.php?id=fr:manuel_reference:modeles_biologiques" text:style-name="Internet_20_link" text:visited-style-name="Visited_20_Internet_20_Link">le manuel de référenc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9::55:11</meta:creation-date>
    <dc:creator>Generated</dc:creator>
    <dc:date>2026-09-17T09::55:11</dc:date>
    <dc:language>en-US</dc:language>
    <meta:editing-cycles>1</meta:editing-cycles>
    <meta:editing-duration>PT0S</meta:editing-duration>
    <dc:title>fr:guide_utilisateur:modeles_biologiques</dc:title>
  </office:meta>
</office:document-meta>
</file>