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261deadafa10c05b645c1df6c273ee6.png"/>
  <manifest:file-entry manifest:media-type="image/png" manifest:full-path="Pictures/334b7d68ff4d20c05d611153a225e4c5.png"/>
  <manifest:file-entry manifest:media-type="image/svg+xml" manifest:full-path="Pictures/2629c069d39f2a021c19f64b4c90098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guide_utilisateur:propriete_projet"/><text:bookmark-start text:name="__RefHeading___proprietes_de_projet_1"/><text:bookmark-start text:name="proprietes_de_projet"/>Propriétés de projet<text:bookmark-end text:name="__RefHeading___proprietes_de_projet_1"/><text:bookmark-end text:name="proprietes_de_projet"/></text:h>
      <text:h text:style-name="Heading_20_2" text:outline-level="2"><text:bookmark-start text:name="__RefHeading___preambule_2"/><text:bookmark-start text:name="preambule"/>Préambule<text:bookmark-end text:name="__RefHeading___preambule_2"/><text:bookmark-end text:name="preambule"/></text:h>
      <text:p text:style-name="Text_20_body">Accessible via : &lt;hi #47B5E6&gt;<text:span text:style-name="Strong_20_Emphasis">Projet - Propriété</text:span>&lt;/hi&gt;  ou CTRL+P, le gestionnaire de propriétés de projet permet de changer certaines caractéristiques du projet courant. </text:p>
      <text:p text:style-name="Text_20_body"><draw:frame draw:style-name="media" draw:name="0" text:anchor-type="as-char" draw:z-index="0" svg:width="5.2916666666667cm" style:rel-width="100%" svg:height="6.4605087014726cm" style:rel-height="scale"><draw:image xlink:href="Pictures/a261deadafa10c05b645c1df6c273ee6.png" xlink:type="simple" xlink:show="embed" xlink:actuate="onLoad"/></draw:frame></text:p>
      <text:p text:style-name="Text_20_body">Les propriétés de projet sont séparées en 3 groupes :</text:p>
      <text:list text:style-name="Numbering_20_1" text:continue-numbering="false">
        <text:list-item>
          <text:p text:style-name="Numbering_20_1_Content_First"> &lt;hi #9BFFFF&gt;<text:span text:style-name="Strong_20_Emphasis">Affichage interface</text:span>&lt;/hi&gt; : propriétés générales ;</text:p>
        </text:list-item>
        <text:list-item>
          <text:p text:style-name="Numbering_20_1_Content"> &lt;hi #9BFFFF&gt;<text:span text:style-name="Strong_20_Emphasis">Exports par défaut</text:span>&lt;/hi&gt; : activation/désactivation des exports par défaut ;</text:p>
        </text:list-item>
        <text:list-item>
          <text:p text:style-name="Numbering_20_1_Content_Last"> &lt;hi #9BFFFF&gt;<text:span text:style-name="Strong_20_Emphasis">Figures</text:span>&lt;/hi&gt; : propriété des figures.</text:p>
        </text:list-item>
      </text:list>
      <text:p text:style-name="Text_20_body"><draw:frame draw:style-name="media" draw:name="1" text:anchor-type="as-char" draw:z-index="1" svg:width="18.520833333333cm" style:rel-width="100%" svg:height="11.013502227171cm" style:rel-height="scale"><draw:image xlink:href="Pictures/334b7d68ff4d20c05d611153a225e4c5.png" xlink:type="simple" xlink:show="embed" xlink:actuate="onLoad"/></draw:frame></text:p>
      <text:h text:style-name="Heading_20_2" text:outline-level="2"><text:bookmark-start text:name="__RefHeading___general_3"/><text:bookmark-start text:name="general"/>Général<text:bookmark-end text:name="__RefHeading___general_3"/><text:bookmark-end text:name="general"/></text:h>
      <text:list text:style-name="Numbering_20_1" text:continue-numbering="false">
        <text:list-item>
          <text:p text:style-name="Numbering_20_1_Content_First"> &lt;hi #9BFFFF&gt;<text:span text:style-name="Strong_20_Emphasis">Découpage des mailles hydrauliques partiellement mouillées</text:span>&lt;/hi&gt; : Par défaut activé, cette option permet de découper les mailles hydrauliques 2D partiellement mouillées en bordure du lit mouillé du cours d'eau.</text:p>
        </text:list-item>
        <text:list-item>
          <text:p text:style-name="Numbering_20_1_Content"> &lt;hi #9BFFFF&gt;<text:span text:style-name="Strong_20_Emphasis">Hauteur d'eau minimale considérée comme nulle (2d) [m]</text:span>&lt;/hi&gt; : Par défaut égale à <text:span text:style-name="Emphasis">'0.001'</text:span> m. Cette valeur peut être ajustée par l'utilisateur.</text:p>
        </text:list-item>
        <text:list-item>
          <text:p text:style-name="Numbering_20_1_Content_Last"> &lt;hi #9BFFFF&gt;<text:span text:style-name="Strong_20_Emphasis">Écraser si le fichier existe</text:span>&lt;/hi&gt; : Par défaut activée, cette option peut être désactivée pour ne pas écraser les fichiers existants (.hyd, sub, .hab ainsi que tous les exports).</text:p>
        </text:list-item>
      </text:list>
      <text:h text:style-name="Heading_20_2" text:outline-level="2"><text:bookmark-start text:name="__RefHeading___exports_par_defaut_4"/><text:bookmark-start text:name="exports_par_defaut"/>Exports par défaut<text:bookmark-end text:name="__RefHeading___exports_par_defaut_4"/><text:bookmark-end text:name="exports_par_defaut"/></text:h>
      <text:p text:style-name="Text_20_body">Par défaut, aucun de ces exports ne sont lancés à la création d'un fichier .hyd ou .hab. Selon vos préférences, vous pouvez les activer spécifiquement.</text:p>
      <text:list text:style-name="Numbering_20_1" text:continue-numbering="false">
        <text:list-item>
          <text:p text:style-name="Numbering_20_1_Content_First"> &lt;hi #9BFFFF&gt;<text:span text:style-name="Strong_20_Emphasis">Geopackage (.gpkg) Maillage du modèle complet</text:span>&lt;/hi&gt;</text:p>
        </text:list-item>
        <text:list-item>
          <text:p text:style-name="Numbering_20_1_Content"> &lt;hi #9BFFFF&gt;<text:span text:style-name="Strong_20_Emphasis">Geopackage (.gpkg) Points du modèle complet</text:span>&lt;/hi&gt;</text:p>
        </text:list-item>
        <text:list-item>
          <text:p text:style-name="Numbering_20_1_Content"> &lt;hi #9BFFFF&gt;<text:span text:style-name="Strong_20_Emphasis">Geopackage (.gpkg) Maillage par unité</text:span>&lt;/hi&gt;</text:p>
        </text:list-item>
        <text:list-item>
          <text:p text:style-name="Numbering_20_1_Content"> &lt;hi #9BFFFF&gt;<text:span text:style-name="Strong_20_Emphasis">Geopackage (.gpkg) Points par unités</text:span>&lt;/hi&gt;</text:p>
        </text:list-item>
        <text:list-item>
          <text:p text:style-name="Numbering_20_1_Content"> &lt;hi #9BFFFF&gt;<text:span text:style-name="Strong_20_Emphasis">3D (.stl) Maillage du modèle complet</text:span>&lt;/hi&gt;</text:p>
        </text:list-item>
        <text:list-item>
          <text:p text:style-name="Numbering_20_1_Content"> &lt;hi #9BFFFF&gt;<text:span text:style-name="Strong_20_Emphasis">3D (.pvd, .vtu) Maillage par unité</text:span>&lt;/hi&gt;</text:p>
          <text:list text:style-name="Numbering_20_1">
            <text:list-item>
              <text:p text:style-name="Numbering_20_1_Content"> avec &lt;hi #9BFFFF&gt;<text:span text:style-name="Strong_20_Emphasis">3D (.pvd, .vtu) Maillage par unité</text:span>&lt;/hi&gt; : choix de la variable 3D.</text:p>
            </text:list-item>
          </text:list>
        </text:list-item>
        <text:list-item>
          <text:p text:style-name="Numbering_20_1_Content"> &lt;hi #9BFFFF&gt;<text:span text:style-name="Strong_20_Emphasis">3D vertical exagération</text:span>&lt;/hi&gt; : par défaut égale à 10, cette valeur permet d'ajuster l'exagération verticale pour tous les exports 3D.</text:p>
        </text:list-item>
        <text:list-item>
          <text:p text:style-name="Numbering_20_1_Content"> &lt;hi #9BFFFF&gt;<text:span text:style-name="Strong_20_Emphasis">Text (.txt) Maillage détaillé</text:span>&lt;/hi&gt;</text:p>
        </text:list-item>
        <text:list-item>
          <text:p text:style-name="Numbering_20_1_Content"> &lt;hi #9BFFFF&gt;<text:span text:style-name="Strong_20_Emphasis">Text (.txt) Point détaillé</text:span>&lt;/hi&gt;</text:p>
        </text:list-item>
        <text:list-item>
          <text:p text:style-name="Numbering_20_1_Content_Last"> &lt;hi #9BFFFF&gt;<text:span text:style-name="Strong_20_Emphasis">Text (.pdf) Information des modèles</text:span>&lt;/hi&gt;.</text:p>
        </text:list-item>
      </text:list>
      <text:h text:style-name="Heading_20_2" text:outline-level="2"><text:bookmark-start text:name="__RefHeading___figures_5"/><text:bookmark-start text:name="figures"/>Figures<text:bookmark-end text:name="__RefHeading___figures_5"/><text:bookmark-end text:name="figures"/></text:h>
      <text:p text:style-name="Text_20_body"><draw:frame draw:style-name="media" draw:name="2" text:anchor-type="as-char" draw:z-index="2" svg:width="" svg:rel-width="100%" svg:height="0cm"><draw:image xlink:href="Pictures/2629c069d39f2a021c19f64b4c900989.svg" xlink:type="simple" xlink:show="embed" xlink:actuate="onLoad"/></draw:frame> En travaux .. <draw:frame draw:style-name="media" draw:name="3" text:anchor-type="as-char" draw:z-index="3" svg:width="" svg:rel-width="100%" svg:height="0cm"><draw:image xlink:href="Pictures/2629c069d39f2a021c19f64b4c900989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22::10:59</meta:creation-date>
    <dc:creator>Generated</dc:creator>
    <dc:date>2026-08-15T22::10:59</dc:date>
    <dc:language>en-US</dc:language>
    <meta:editing-cycles>1</meta:editing-cycles>
    <meta:editing-duration>PT0S</meta:editing-duration>
    <dc:title>fr:guide_utilisateur:propriete_projet</dc:title>
  </office:meta>
</office:document-meta>
</file>