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"/><text:bookmark-start text:name="__RefHeading___guide_de_l_utilisateur_1"/><text:bookmark-start text:name="guide_de_l_utilisateur"/>Guide de l'utilisateur<text:bookmark-end text:name="__RefHeading___guide_de_l_utilisateur_1"/><text:bookmark-end text:name="guide_de_l_utilisateur"/></text:h>
      <text:p text:style-name="Text_20_body">{include_n&gt;[0]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6::16:14</meta:creation-date>
    <dc:creator>Generated</dc:creator>
    <dc:date>2026-08-28T16::16:14</dc:date>
    <dc:language>en-US</dc:language>
    <meta:editing-cycles>1</meta:editing-cycles>
    <meta:editing-duration>PT0S</meta:editing-duration>
    <dc:title>fr:guide_utilisateur</dc:title>
  </office:meta>
</office:document-meta>
</file>