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11a551e518f95c27bca2db339c2b41.png"/>
  <manifest:file-entry manifest:media-type="image/png" manifest:full-path="Pictures/1528a34df453db7745bd85a92f48645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manuel_reference:methode_micro:verif_habby"/><text:bookmark-start text:name="__RefHeading___verifier_un_calcul_d_habby_1"/><text:bookmark-start text:name="verifier_un_calcul_d_habby"/>Vérifier un calcul d'HABBY<text:bookmark-end text:name="__RefHeading___verifier_un_calcul_d_habby_1"/><text:bookmark-end text:name="verifier_un_calcul_d_habby"/></text:h>
      <text:p text:style-name="Text_20_body">Le code d'HABBY comporte un très grand nombre de lignes de programmes écrites par plusieurs développeurs et donc il comporte des erreurs.</text:p>
      <text:p text:style-name="Text_20_body">Il est important que l'utilisateur d'HABBY comprenne les opérations effectuées par le logiciel, et qu'il puisse les contrôler.</text:p>
      <text:p text:style-name="Text_20_body">Nous allons ici contrôler la mise en œuvre de la méthode des microhabitats dans le cas de l'utilisation d'un modèle hydraulique 2D.</text:p>
      <text:p text:style-name="Text_20_body">Le cas classique consiste à utiliser pour une espèce de poisson et pour un stade biologique un jeu de 3 courbes de préférences pour les variables hauteur d'eau, vitesse moyenne et substrat (H,V,S).</text:p>
      <text:p text:style-name="Text_20_body">Pour une variable donnée, et pour des valeurs discrètes de celle-ci, le modèle biologique fourni des préférences SI à valeur entre 0 et 1, qualifiant 'la préférence' du poisson, la courbe de préférence est ainsi construite.</text:p>
      <text:p text:style-name="Text_20_body">L'équation (1) permet de calculer la valeur d'habitat   dans une maille d'indice i  et d'aire Ai d'une modélisation hydraulique, à partir des valeurs moyennes des variables (H,V,S) de cette maille notés  .</text:p>
      <text:p text:style-name="Text_20_body">(1) 
(2) 
(3) 
(4) </text:p>
      <text:p text:style-name="Text_20_body">La surface pondérée utile WUA de la modélisation hydraulique s'obtient à l'aide de l'équation (2) et la valeur globale d'habitat OSI à partir de l'équation (3) </text:p>
      <text:p text:style-name="Text_20_body">Notons que dans le cas particulier d'une description du substrat en pourcentages par classes   et d'un calcul d'habitat en % de substrat la valeur de   dans l'équation (1) doit être remplacée par la formulation de  l'équation (4). Dans cette équation    représente le % de substrat de la classe   dans la maille i, le substrat étant décrit par un nombre K de classes granulométriques k ∈ .</text:p>
      <text:p text:style-name="Text_20_body">Vérifions maintenant un calcul de HSI dans une maille quelconque d'une modélisation hydraulique.</text:p>
      <text:p text:style-name="Text_20_body">Après avoir construit un fichier .hab avec HABBY, choisissez un modèle biologique pour un stade, utilisez le bouton &lt;hi #9BFFFF&gt;<text:span text:style-name="Strong_20_Emphasis">Créer un doublon à partir de la sélection</text:span>&lt;/hi&gt; pour obtenir 4 fois ce modèle. Puis réglez les options de calcul, pour avoir non seulement le calcul pour les 3 variables d'habitat, mais aussi un calcul par variable.</text:p>
      <text:p text:style-name="Text_20_body"><draw:frame draw:style-name="media" draw:name="0" text:anchor-type="as-char" draw:z-index="0" svg:width="18.520833333333cm" style:rel-width="100%" svg:height="3.7176037887948cm" style:rel-height="scale"><draw:image xlink:href="Pictures/b311a551e518f95c27bca2db339c2b41.png" xlink:type="simple" xlink:show="embed" xlink:actuate="onLoad"/></draw:frame></text:p>
      <text:p text:style-name="Text_20_body">Effectuez le calcul d'habitat.</text:p>
      <text:p text:style-name="Text_20_body">Pour connaitre le détail des courbes de préférences utilisées, dans HABBY: </text:p>
      <text:list text:style-name="List_20_1" text:continue-numbering="false">
        <text:list-item>
          <text:p text:style-name="List_20_1_Content_First"> Utilisez MAJ+clic sur <draw:frame draw:style-name="media" draw:name="1" text:anchor-type="as-char" draw:z-index="1" svg:width="0.79375cm" svg:height="0.80472350230415cm"><draw:image xlink:href="Pictures/1528a34df453db7745bd85a92f486455.png" xlink:type="simple" xlink:show="embed" xlink:actuate="onLoad"/></draw:frame> : pour ouvrir le répertoire d’installation d’HABBY.</text:p>
        </text:list-item>
        <text:list-item>
          <text:p text:style-name="List_20_1_Content">  Allez dans le répertoire \habby\biology\models et ouvrez le modèle biologique .XML à l'aide d'un browser (Firefox, Chrome,…) ou d'un éditeur de texte comme Notepad++.</text:p>
        </text:list-item>
        <text:list-item>
          <text:p text:style-name="List_20_1_Content_Last"> Identifiez le stade et les valeur définissant les courbes (H,V,S) par exemple pour la hauteur d'eau d'un stade adulte :</text:p>
        </text:list-item>
      </text:list>
      <text:p text:style-name="Text_20_body">    &lt;Stage Type=“adult”&gt;</text:p>
      <text:p text:style-name="Preformatted_20_Text"><text:s text:c="4"/>&lt;PreferenceHeightOfWater&gt;<text:line-break/><text:s text:c="7"/>&lt;HeightOfWaterValues Unit="Centimeter" UnitSymbol="cm"&gt;0 5 12.5 30 60 80 300&lt;/HeightOfWaterValues&gt;<text:line-break/><text:s text:c="7"/>&lt;PreferenceValues&gt;0 0.22 0.22 0.43 0.91 1 1&lt;/PreferenceValues&gt;<text:line-break/><text:s text:c="4"/>&lt;/PreferenceHeightOfWater&gt;<text:line-break/><text:s text:c="5"/></text:p>
      <text:p text:style-name="Text_20_body">Dans notre cas pour connaitre la préférence du poisson pour une hauteur d'eau 50 cm , il suffira d'identifier les valeurs de la courbe de préférence encadrant la valeur recherchée ici   et  puis de faire une interpolation linéaire.</text:p>
      <text:p text:style-name="Text_20_body">A partir de l'onglet &lt;hi #9BFFFF&gt;<text:span text:style-name="Strong_20_Emphasis">Explorateur de données</text:span>&lt;/hi&gt; après avoir sélectionné votre fichier .hab, utilisez le menu &lt;hi #9BFFFF&gt;<text:span text:style-name="Strong_20_Emphasis">Exportateur de données</text:span>&lt;/hi&gt; pour exporter les résultats aux nœuds et aux mailles en SIG.</text:p>
      <text:p text:style-name="Text_20_body">Choisir une maille au hasard et identifiez les informations qui lui sont attribuées dans la table attributaire :</text:p>
      <text:p text:style-name="Text_20_body">Dans un premier temps contrôlez l'information dans la maille :</text:p>
      <text:list text:style-name="List_20_1" text:continue-numbering="false">
        <text:list-item>
          <text:p text:style-name="List_20_1_Content_First"> l'information substrat S à partir de vos données d'origine, dans le cas ou votre substrat est décrit en pourcentages de classes granulométriques, identifiez le substrat le plus gros(Coarser) ou le dominant (Dominant) qui est requis pour le modèle biologique.</text:p>
        </text:list-item>
        <text:list-item>
          <text:p text:style-name="List_20_1_Content"> la hauteur moyenne et la vitesse moyenne qui doivent être celles de vos données d'origine dans le cas d'une simulation hydraulique 2D volumes finis.</text:p>
          <text:list text:style-name="List_20_1">
            <text:list-item>
              <text:p text:style-name="List_20_1_Content_Last">  dans le cas d'une simulation hydraulique 2D en éléments finis, ou d'une maille semi-mouillée ayant été découpée par HABBY, utilisez la couche de nœuds et sa table attributaire pour les vérifier en calculant les valeurs moyennes (H,V) des 3 nœuds définissant la maille choisie. </text:p>
            </text:list-item>
          </text:list>
        </text:list-item>
      </text:list>
      <text:p text:style-name="Text_20_body">Vérifiez les valeurs  ,  en effectuant des interpolations linéaires avec les données du modèle biologiques.</text:p>
      <text:p text:style-name="Text_20_body">Vérifiez la valeur de   en utilisant directement la correspondance avec le modèle biologique, dans le cas d'un calcul en pourcentages  utilisez l'équation (4) pour la vérification.</text:p>
      <text:p text:style-name="Text_20_body">Vérifiez enfin la valeur d'habitat de la maille   en utilisant l'équation (1).</text:p>
      <text:p text:style-name="Text_20_body">Précisions:</text:p>
      <text:p text:style-name="Text_20_body">Dans notre cas le modèle biologique est du type “Dominant”</text:p>
      <text:p text:style-name="Preformatted_20_Text"><text:s text:c="10"/>&lt;PreferenceSubstrate&gt;<text:line-break/><text:s text:c="13"/>&lt;SubstrateValues ClassificationName="Code EVHA 2.0 (GINOT 1998)" Variables="**Dominant**"&gt;s1 s2 s3 s4 s5 s6 s7 s8&lt;/SubstrateValues&gt;<text:line-break/><text:s text:c="13"/>&lt;PreferenceValues&gt;0.35 0.35 0.35 0.35 0.61 0.77 1 0.91&lt;/PreferenceValues&gt;<text:line-break/><text:s text:c="10"/>&lt;/PreferenceSubstrate&gt;</text:p>
      <text:p text:style-name="Text_20_body">Pour certains modèles biologiques le mot “Dominant” peut être remplacé par “Coarser” ou par “Percentages” selon les modalités de constructions finalement retenus par les modélisate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7::15:02</meta:creation-date>
    <dc:creator>Generated</dc:creator>
    <dc:date>2026-09-17T07::15:02</dc:date>
    <dc:language>en-US</dc:language>
    <meta:editing-cycles>1</meta:editing-cycles>
    <meta:editing-duration>PT0S</meta:editing-duration>
    <dc:title>fr:manuel_reference:methode_micro:verif_habby</dc:title>
  </office:meta>
</office:document-meta>
</file>