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7c37e3fb915d109b9a3cf37c15f8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projet:general"/><text:bookmark-start text:name="__RefHeading___generalites_1"/><text:bookmark-start text:name="generalites"/>Généralités<text:bookmark-end text:name="__RefHeading___generalites_1"/><text:bookmark-end text:name="generalites"/></text:h>
      <text:h text:style-name="Heading_20_2" text:outline-level="2"><text:bookmark-start text:name="__RefHeading___les_onglets_2"/><text:bookmark-start text:name="les_onglets"/>Les onglets<text:bookmark-end text:name="__RefHeading___les_onglets_2"/><text:bookmark-end text:name="les_onglets"/></text:h>
      <text:h text:style-name="Heading_20_3" text:outline-level="3"><text:bookmark-start text:name="__RefHeading___projet_de_type_physique_3"/><text:bookmark-start text:name="projet_de_type_physique"/>Projet de type physique<text:bookmark-end text:name="__RefHeading___projet_de_type_physique_3"/><text:bookmark-end text:name="projet_de_type_physique"/></text:h>
      <text:list text:style-name="List_20_1" text:continue-numbering="false">
        <text:list-item>
          <text:p text:style-name="List_20_1_Content_First">  &lt;hi #9BFFFF&gt;<text:span text:style-name="Strong_20_Emphasis">Hydraulique</text:span>&lt;/hi&gt; </text:p>
        </text:list-item>
        <text:list-item>
          <text:p text:style-name="List_20_1_Content">  &lt;hi #9BFFFF&gt;<text:span text:style-name="Strong_20_Emphasis">Substrat</text:span>&lt;/hi&gt; </text:p>
        </text:list-item>
        <text:list-item>
          <text:p text:style-name="List_20_1_Content">  &lt;hi #9BFFFF&gt;<text:span text:style-name="Strong_20_Emphasis">Calc. Habitat</text:span>&lt;/hi&gt; </text:p>
        </text:list-item>
        <text:list-item>
          <text:p text:style-name="List_20_1_Content">  &lt;hi #9BFFFF&gt;<text:span text:style-name="Strong_20_Emphasis">Explorateur de données</text:span>&lt;/hi&gt; </text:p>
        </text:list-item>
        <text:list-item>
          <text:p text:style-name="List_20_1_Content_Last">  &lt;hi #9BFFFF&gt;<text:span text:style-name="Strong_20_Emphasis">Outils</text:span>&lt;/hi&gt; </text:p>
        </text:list-item>
      </text:list>
      <text:h text:style-name="Heading_20_3" text:outline-level="3"><text:bookmark-start text:name="__RefHeading___projet_de_type_statistique_4"/><text:bookmark-start text:name="projet_de_type_statistique"/>Projet de type statistique<text:bookmark-end text:name="__RefHeading___projet_de_type_statistique_4"/><text:bookmark-end text:name="projet_de_type_statistique"/></text:h>
      <text:list text:style-name="List_20_1" text:continue-numbering="false">
        <text:list-item>
          <text:p text:style-name="List_20_1_Content_First">  &lt;hi #9BFFFF&gt;<text:span text:style-name="Strong_20_Emphasis">ESTIMHAB</text:span>&lt;/hi&gt; </text:p>
        </text:list-item>
        <text:list-item>
          <text:p text:style-name="List_20_1_Content">  &lt;hi #9BFFFF&gt;<text:span text:style-name="Strong_20_Emphasis">STATHAB</text:span>&lt;/hi&gt; </text:p>
        </text:list-item>
        <text:list-item>
          <text:p text:style-name="List_20_1_Content_Last">  &lt;hi #9BFFFF&gt;<text:span text:style-name="Strong_20_Emphasis">FStress</text:span>&lt;/hi&gt; </text:p>
        </text:list-item>
      </text:list>
      <text:h text:style-name="Heading_20_2" text:outline-level="2"><text:bookmark-start text:name="__RefHeading___les_fichiers_de_projet_5"/><text:bookmark-start text:name="les_fichiers_de_projet"/>Les fichiers de projet<text:bookmark-end text:name="__RefHeading___les_fichiers_de_projet_5"/><text:bookmark-end text:name="les_fichiers_de_projet"/></text:h>
      <text:p text:style-name="Text_20_body">Un projet HABBY est un répertoire du nom du projet souhaité, contenant plusieurs fichiers et sous-répertoires.</text:p>
      <text:p text:style-name="Text_20_body">Ci-dessous, les caractéristiques d'un projet par défaut :</text:p>
      <text:list text:style-name="List_20_1" text:continue-numbering="false">
        <text:list-item>
          <text:p text:style-name="List_20_1_Content_First"> nom de projet : <text:span text:style-name="Emphasis">'DefaultProj'</text:span></text:p>
        </text:list-item>
        <text:list-item>
          <text:p text:style-name="List_20_1_Content_Last"> chemin : 'C:\Users\UserName\Documents\HABBY_projects\DefaultProj'</text:p>
        </text:list-item>
      </text:list>
      <text:p text:style-name="Text_20_body">Ci-dessous, le contenu de ce projet :</text:p>
      <text:p text:style-name="Text_20_body"><draw:frame draw:style-name="media" draw:name="0" text:anchor-type="as-char" draw:z-index="0" svg:width="3.96875cm" style:rel-width="100%" svg:height="4.0223817567568cm" style:rel-height="scale"><draw:image xlink:href="Pictures/ae7c37e3fb915d109b9a3cf37c15f81f.png" xlink:type="simple" xlink:show="embed" xlink:actuate="onLoad"/></draw:frame></text:p>
      <text:list text:style-name="List_20_1" text:continue-numbering="false">
        <text:list-item>
          <text:p text:style-name="List_20_1_Content_First"> un répertoire 'hdf5' : contient les fichiers hdf5 (.hyd, .sub et .hab).</text:p>
        </text:list-item>
        <text:list-item>
          <text:p text:style-name="List_20_1_Content"> un répertoire 'input' : contient une copie de chaque fichier d'entrée utilisé.</text:p>
        </text:list-item>
        <text:list-item>
          <text:p text:style-name="List_20_1_Content"> un répertoire 'output' : contient 4 sous-répertoires.</text:p>
          <text:list text:style-name="List_20_1">
            <text:list-item>
              <text:p text:style-name="List_20_1_Content"> un répertoire '3D' : contient tous les exports de fichier 3D (.stl, .pvd et .vtu).</text:p>
            </text:list-item>
            <text:list-item>
              <text:p text:style-name="List_20_1_Content"> un répertoire 'figures' : contient tous les exports de figure (par defaut : .png).</text:p>
            </text:list-item>
            <text:list-item>
              <text:p text:style-name="List_20_1_Content"> un répertoire 'GIS' : contient tous les exports de fichier SIG (.gpkg).</text:p>
            </text:list-item>
            <text:list-item>
              <text:p text:style-name="List_20_1_Content"> un répertoire 'text' : contient tous les exports de fichier text (.txt).</text:p>
            </text:list-item>
          </text:list>
        </text:list-item>
        <text:list-item>
          <text:p text:style-name="List_20_1_Content"> un fichier 'DefaultProj.habby' : fichier projet HABBY permettant le fonctionnement du projet. Ce dernier peut être utiliser par double clic pour une ouverture directe dans le logiciel, uniquement avec une installation sous Windows.</text:p>
        </text:list-item>
        <text:list-item>
          <text:p text:style-name="List_20_1_Content"> un fichier 'DefaultProj.log' : fichier de journal de bord.</text:p>
        </text:list-item>
        <text:list-item>
          <text:p text:style-name="List_20_1_Content"> un fichier 'DefaultProj_restart.bat' : fichier de commande Windows permettant de recréer le projet à partir des fichiers d'entrées du projet d'origine.</text:p>
        </text:list-item>
        <text:list-item>
          <text:p text:style-name="List_20_1_Content_Last"> un fichier 'DefaultProj_restart.py' : fichier Python permettant de recréer le projet à partir des fichiers d'entrées du projet d'origin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37:48</meta:creation-date>
    <dc:creator>Generated</dc:creator>
    <dc:date>2026-09-17T15::37:48</dc:date>
    <dc:language>en-US</dc:language>
    <meta:editing-cycles>1</meta:editing-cycles>
    <meta:editing-duration>PT0S</meta:editing-duration>
    <dc:title>fr:manuel_reference:projet:general</dc:title>
  </office:meta>
</office:document-meta>
</file>