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  <manifest:file-entry manifest:media-type="image/png" manifest:full-path="Pictures/c460d04bfcc4a5b385522764c68a0a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tutorials:estimhab"/><text:bookmark-start text:name="__RefHeading___a_partir_d_estimhab_1"/><text:bookmark-start text:name="a_partir_d_estimhab"/>A partir d'Estimhab<text:bookmark-end text:name="__RefHeading___a_partir_d_estimhab_1"/><text:bookmark-end text:name="a_partir_d_estim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 En travaux .. 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p text:style-name="Text_20_body"><draw:frame draw:style-name="media" draw:name="2" text:anchor-type="as-char" draw:z-index="2" svg:width="10.583333333333cm" svg:height="8.359943977591cm"><draw:image xlink:href="Pictures/c460d04bfcc4a5b385522764c68a0af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48:47</meta:creation-date>
    <dc:creator>Generated</dc:creator>
    <dc:date>2026-09-15T22::48:47</dc:date>
    <dc:language>en-US</dc:language>
    <meta:editing-cycles>1</meta:editing-cycles>
    <meta:editing-duration>PT0S</meta:editing-duration>
    <dc:title>fr:tutorials:estimhab</dc:title>
  </office:meta>
</office:document-meta>
</file>