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539db42a522766abda3b0a7f05587a.png"/>
  <manifest:file-entry manifest:media-type="image/svg+xml" manifest:full-path="Pictures/23070b6c050ca860a4e61852a90e79de.svg"/>
  <manifest:file-entry manifest:media-type="image/png" manifest:full-path="Pictures/da22141ea5884c0b5a1d36a903c85a09.png"/>
  <manifest:file-entry manifest:media-type="image/png" manifest:full-path="Pictures/9b81524fa4f6b178c89cd95291a59aab.png"/>
  <manifest:file-entry manifest:media-type="image/png" manifest:full-path="Pictures/a5d82126a7c6912ce7cd89c76e954486.png"/>
  <manifest:file-entry manifest:media-type="image/png" manifest:full-path="Pictures/56e3856e544415937e88bd8943659fca.png"/>
  <manifest:file-entry manifest:media-type="image/png" manifest:full-path="Pictures/01eec2a006b87a3f7c818b05e324e589.png"/>
  <manifest:file-entry manifest:media-type="image/png" manifest:full-path="Pictures/f8f3a65dc105643cfbf2faf02a29eed0.png"/>
  <manifest:file-entry manifest:media-type="image/png" manifest:full-path="Pictures/e94ebb524741970eda71facaaa04f15b.png"/>
  <manifest:file-entry manifest:media-type="image/png" manifest:full-path="Pictures/319a38aaae2040f76534ba9d02fb08ab.png"/>
  <manifest:file-entry manifest:media-type="image/png" manifest:full-path="Pictures/a4690f61540cf834f3ca2e38b4e5b53d.png"/>
  <manifest:file-entry manifest:media-type="image/png" manifest:full-path="Pictures/adebb3248330e681792c052e7f971728.png"/>
  <manifest:file-entry manifest:media-type="image/png" manifest:full-path="Pictures/499103eadcc5b8b0e66d0b6f1b57674c.png"/>
  <manifest:file-entry manifest:media-type="image/png" manifest:full-path="Pictures/5b8cd45537098433b5002a0bb89072f8.png"/>
  <manifest:file-entry manifest:media-type="image/png" manifest:full-path="Pictures/9f3a1c883d72a5533c87bcae37203f9f.png"/>
  <manifest:file-entry manifest:media-type="image/png" manifest:full-path="Pictures/1528a34df453db7745bd85a92f486455.png"/>
  <manifest:file-entry manifest:media-type="image/png" manifest:full-path="Pictures/40f35e6806451b72baa1295c4b0753f5.png"/>
  <manifest:file-entry manifest:media-type="image/png" manifest:full-path="Pictures/a85cd2aae8744a09e268905eb3d231dc.png"/>
  <manifest:file-entry manifest:media-type="image/png" manifest:full-path="Pictures/19ded1ff1c6942f11cc93ed1219aa996.png"/>
  <manifest:file-entry manifest:media-type="image/png" manifest:full-path="Pictures/9077236a7edf31e55604ba767edb11f9.png"/>
  <manifest:file-entry manifest:media-type="image/png" manifest:full-path="Pictures/c91d80b3bc8ce503c006600aacc4e3db.png"/>
  <manifest:file-entry manifest:media-type="image/png" manifest:full-path="Pictures/67727c10d991d330483d3accdff68d97.png"/>
  <manifest:file-entry manifest:media-type="image/gif" manifest:full-path="Pictures/eb791799de7e90f380555d0aed214ca7.gif"/>
  <manifest:file-entry manifest:media-type="image/png" manifest:full-path="Pictures/df7261ff338fc62c8164f601fb2db813.png"/>
  <manifest:file-entry manifest:media-type="image/png" manifest:full-path="Pictures/8551b555ae3df8db60f3786c2e4ac589.png"/>
  <manifest:file-entry manifest:media-type="image/png" manifest:full-path="Pictures/69c1836de9563cf69f38dda3e1fe463b.png"/>
  <manifest:file-entry manifest:media-type="image/png" manifest:full-path="Pictures/04f7043c92b47e4bbb603e7db6e60de1.png"/>
  <manifest:file-entry manifest:media-type="image/png" manifest:full-path="Pictures/1c0f20a0d2a78e6c9a0b175c552488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tutorials:telemac"/><text:bookmark-start text:name="__RefHeading___a_partir_d_un_modele_telemac_2d_1"/><text:bookmark-start text:name="a_partir_d_un_modele_telemac_2d"/>A partir d'un modèle TELEMAC 2D<text:bookmark-end text:name="__RefHeading___a_partir_d_un_modele_telemac_2d_1"/><text:bookmark-end text:name="a_partir_d_un_modele_telemac_2d"/></text:h>
      <text:h text:style-name="Heading_20_2" text:outline-level="2"><text:bookmark-start text:name="__RefHeading___preambule_2"/><text:bookmark-start text:name="preambule"/>Préambule<text:bookmark-end text:name="__RefHeading___preambule_2"/><text:bookmark-end text:name="preambule"/></text:h>
      <text:p text:style-name="Text_20_body">AAAAA</text:p>
      <text:p text:style-name="Text_20_body">L'objectif de ce tutoriel est de modéliser l'habitat du barbeau fluviatile adulte à partir de plusieurs simulations hydrauliques 2D TELEMAC. Les résultats seront visualisables en figures interactives, en sortie SIG ainsi qu'en 3D. Les principales étapes sont les suivantes :</text:p>
      <text:list text:style-name="Numbering_20_1" text:continue-numbering="false">
        <text:list-item>
          <text:p text:style-name="Numbering_20_1_Content_First"> Les données TELEMAC seront lues par le logiciel pour créer un fichier hydraulique .hyd.</text:p>
        </text:list-item>
        <text:list-item>
          <text:p text:style-name="Numbering_20_1_Content"> Les données de substrat seront lues par le logiciel pour créer un fichier substrat .sub.</text:p>
        </text:list-item>
        <text:list-item>
          <text:p text:style-name="Numbering_20_1_Content"> Les fichiers .hyd et .sub seront fusionnés en un fichier .hab à partir duquel HABBY pourra effectuer des calculs d'habitats.</text:p>
        </text:list-item>
        <text:list-item>
          <text:p text:style-name="Numbering_20_1_Content"> Le modèle biologique du barbeau fluviatile adulte sera sélectionné.</text:p>
        </text:list-item>
        <text:list-item>
          <text:p text:style-name="Numbering_20_1_Content"> Le calcul d'habitat sera réalisé.</text:p>
        </text:list-item>
        <text:list-item>
          <text:p text:style-name="Numbering_20_1_Content_Last"> Les résultats seront ensuite visualisés et exportés.</text:p>
        </text:list-item>
      </text:list>
      <text:p text:style-name="Text_20_body"><draw:frame draw:style-name="media" draw:name="0" text:anchor-type="as-char" draw:z-index="0" svg:width="18.520833333333cm" style:rel-width="100%" svg:height="14.504989212513cm" style:rel-height="scale"><draw:image xlink:href="Pictures/d4539db42a522766abda3b0a7f05587a.png" xlink:type="simple" xlink:show="embed" xlink:actuate="onLoad"/></draw:frame></text:p>
      <text:h text:style-name="Heading_20_2" text:outline-level="2"><text:bookmark-start text:name="__RefHeading___prerequis_3"/><text:bookmark-start text:name="prerequis"/>Prérequis<text:bookmark-end text:name="__RefHeading___prerequis_3"/><text:bookmark-end text:name="prerequis"/></text:h>
      <text:list text:style-name="List_20_1" text:continue-numbering="false">
        <text:list-item>
          <text:p text:style-name="List_20_1_Content_First"> Installer HABBY.</text:p>
        </text:list-item>
        <text:list-item>
          <text:p text:style-name="List_20_1_Content"> Télécharger et extraire les fichiers d'exemple d'hydraulique et de substrat :</text:p>
          <text:list text:style-name="List_20_1">
            <text:list-item>
              <text:p text:style-name="List_20_1_Content"> <text:a xlink:type="simple" xlink:href="https://habby.wiki.inrae.fr/lib/tpl/bootstrap3-multilang/lib/exe/fetch.php?media=wiki:tuto_telemac_example_data.zip" text:style-name="Internet_20_link" text:visited-style-name="Visited_20_Internet_20_Link">tuto_telemac_example_data.zip</text:a> </text:p>
            </text:list-item>
          </text:list>
        </text:list-item>
        <text:list-item>
          <text:p text:style-name="List_20_1_Content"> Un logiciel de SIG, comme QGIS ou ArcGIS (pour visualisation des exports cartographique).</text:p>
        </text:list-item>
        <text:list-item>
          <text:p text:style-name="List_20_1_Content"> Le logiciel open-source Paraview (pour visualisation des exports en 3 dimensions) <text:a xlink:type="simple" xlink:href="https://www.paraview.org/" text:style-name="Internet_20_link" text:visited-style-name="Visited_20_Internet_20_Link">https://www.paraview.org/</text:a>.</text:p>
        </text:list-item>
        <text:list-item>
          <text:p text:style-name="List_20_1_Content_Last"> Un tableur, comme LibreOffice Calc ou Excel (pour visualisation des export TXT).</text:p>
        </text:list-item>
      </text:list>
      <text:h text:style-name="Heading_20_2" text:outline-level="2"><text:bookmark-start text:name="__RefHeading___description_des_fichiers_d_entree_4"/><text:bookmark-start text:name="description_des_fichiers_d_entree"/>Description des fichiers d'entrée<text:bookmark-end text:name="__RefHeading___description_des_fichiers_d_entree_4"/><text:bookmark-end text:name="description_des_fichiers_d_entree"/></text:h>
      <text:h text:style-name="Heading_20_3" text:outline-level="3"><text:bookmark-start text:name="__RefHeading___hydraulique_5"/><text:bookmark-start text:name="hydraulique"/>Hydraulique<text:bookmark-end text:name="__RefHeading___hydraulique_5"/><text:bookmark-end text:name="hydraulique"/></text:h>
      <text:p text:style-name="Text_20_body"><draw:frame draw:style-name="media" draw:name="1" text:anchor-type="as-char" draw:z-index="1" svg:width="" svg:rel-width="100%" svg:height="0cm"><draw:image xlink:href="Pictures/23070b6c050ca860a4e61852a90e79de.svg" xlink:type="simple" xlink:show="embed" xlink:actuate="onLoad"/></draw:frame> Ces fichiers sont des données EDF et ne peuvent être utilisés que pour les tutoriels d'HABBY. <draw:frame draw:style-name="media" draw:name="2" text:anchor-type="as-char" draw:z-index="2"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chier(s) utilisé(s) </text:p>
          </table:table-cell>
          <table:table-cell office:value-type="string" table:style-name="tableheader">
            <text:p text:style-name="Table_20_Heading"> Description </text:p>
          </table:table-cell>
        </table:table-row>
        <table:table-row>
          <table:table-cell office:value-type="string" table:style-name="tablecell">
            <text:p text:style-name="tablealignleft"> d1.slf, d2.slf, d3.slf, d4.slf, d5.slf, d6.slf d7.slf, d8.slf, d9.slf </text:p>
          </table:table-cell>
          <table:table-cell office:value-type="string" table:style-name="tablecell">
            <text:p text:style-name="tablealignleft"> Modélisation TELEMAC 2D d'une rivière en tresse à plusieurs débits. Ces fichiers sont des fichiers de résultat de simulation <text:span text:style-name="Strong_20_Emphasis">d'écoulement permanent</text:span>. Chaque fichier représente un <text:span text:style-name="Strong_20_Emphasis">débit constant simulé</text:span>. Chaque fichier contient un <text:span text:style-name="Strong_20_Emphasis">seul pas de temps</text:span>. </text:p>
          </table:table-cell>
        </table:table-row>
        <table:table-row>
          <table:table-cell office:value-type="string" table:style-name="tablecell">
            <text:p text:style-name="tablealignleft"> indexHYDRAU.txt </text:p>
          </table:table-cell>
          <table:table-cell office:value-type="string" table:style-name="tablecell">
            <text:p text:style-name="tablealignleft"> Pour utiliser plusieurs fichiers d'entrée hydraulique en même temps dans HABBY, il est nécessaire d'avoir préalablement créé un fichier <text:span text:style-name="Strong_20_Emphasis">indexHYDRAU.txt</text:span> pour assigner une valeur de débit à chaque fichier d'entrée. </text:p>
          </table:table-cell>
        </table:table-row>
        <table:table-row>
          <table:table-cell office:value-type="string" table:style-name="tablecell">
            <text:p text:style-name="tablealignleft"> discharge_chronicle.txt </text:p>
          </table:table-cell>
          <table:table-cell office:value-type="string" table:style-name="tablecell">
            <text:p text:style-name="tablealignleft"> Chronique de débit utilisée avec l'outil d'interpolation d'HABBY (facultatif pour le calcul d'habitat). </text:p>
          </table:table-cell>
        </table:table-row>
      </table:table>
      <text:p text:style-name="Text_20_body">Voici le contenu du fichier indexHYDRAU.txt :</text:p>
      <text:p text:style-name="Preformatted_20_Text">EPSG=unknown<text:line-break/>filename<text:tab/>Q[m3/s]<text:line-break/>d1.slf<text:tab/>9.2<text:line-break/>d2.slf<text:tab/>21.2<text:line-break/>d3.slf<text:tab/>35<text:line-break/>d4.slf<text:tab/>48.4<text:line-break/>d5.slf<text:tab/>74.7<text:line-break/>d6.slf<text:tab/>110<text:line-break/>d7.slf<text:tab/>150<text:line-break/>d8.slf<text:tab/>175<text:line-break/>d9.slf<text:tab/>259</text:p>
      <text:p text:style-name="Text_20_body"><text:a xlink:type="simple" xlink:href="https://habby.wiki.inrae.fr/lib/tpl/bootstrap3-multilang/doku.php?id=fr:guide_utilisateur:modeles_2d:hyd_creation" text:style-name="Internet_20_link" text:visited-style-name="Visited_20_Internet_20_Link">*Guide utilisateur : Création d'un fichier hydraulique .hyd</text:a>.</text:p>
      <text:h text:style-name="Heading_20_3" text:outline-level="3"><text:bookmark-start text:name="__RefHeading___substrat_6"/><text:bookmark-start text:name="substrat"/>Substrat<text:bookmark-end text:name="__RefHeading___substrat_6"/><text:bookmark-end text:name="substrat"/></text:h>
      <text:p text:style-name="Text_20_body"><draw:frame draw:style-name="media" draw:name="3" text:anchor-type="as-char" draw:z-index="3" svg:width="" svg:rel-width="100%" svg:height="0cm"><draw:image xlink:href="Pictures/23070b6c050ca860a4e61852a90e79de.svg" xlink:type="simple" xlink:show="embed" xlink:actuate="onLoad"/></draw:frame> Ces fichiers sont des données fictives et sont utilisés seulement pour le tutoriel. <draw:frame draw:style-name="media" draw:name="4" text:anchor-type="as-char" draw:z-index="4"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chier(s) utilisé(s) </text:p>
          </table:table-cell>
          <table:table-cell office:value-type="string" table:style-name="tableheader">
            <text:p text:style-name="Table_20_Heading"> Description </text:p>
          </table:table-cell>
        </table:table-row>
        <table:table-row>
          <table:table-cell office:value-type="string" table:style-name="tablecell">
            <text:p text:style-name="tablealignleft"> sub_PolygonSandreCoarser-dom.shp (et fichiers associés .shx, dbf, ..) </text:p>
          </table:table-cell>
          <table:table-cell office:value-type="string" table:style-name="tablecell">
            <text:p text:style-name="tablealignleft"> Cette donnée SIG est de type Shapefile et représente des polygones de substrat homogène. <text:a xlink:type="simple" xlink:href="https://habby.wiki.inrae.fr/lib/tpl/bootstrap3-multilang/doku.php?id=fr:manuel_reference:modeles_2d:sub_description:sub_carto" text:style-name="Internet_20_link" text:visited-style-name="Visited_20_Internet_20_Link">Méthode de cartographie</text:a> : Polygon (Polygone). <text:a xlink:type="simple" xlink:href="https://habby.wiki.inrae.fr/lib/tpl/bootstrap3-multilang/doku.php?id=fr:manuel_reference:modeles_2d:sub_description:sub_code_classification" text:style-name="Internet_20_link" text:visited-style-name="Visited_20_Internet_20_Link">Code de classification</text:a> : Sandre (Malavoi et Souchon 1989). <text:a xlink:type="simple" xlink:href="https://habby.wiki.inrae.fr/lib/tpl/bootstrap3-multilang/doku.php?id=fr:manuel_reference:modeles_2d:sub_description:sub_methode_classification" text:style-name="Internet_20_link" text:visited-style-name="Visited_20_Internet_20_Link">Méthode de classification</text:a> : coarser-dominant (PlusGros-Dominant). </text:p>
          </table:table-cell>
        </table:table-row>
        <table:table-row>
          <table:table-cell office:value-type="string" table:style-name="tablecell">
            <text:p text:style-name="tablealignleft"> sub_PolygonSandreCoarser-dom.txt </text:p>
          </table:table-cell>
          <table:table-cell office:value-type="string" table:style-name="tablecell">
            <text:p text:style-name="tablealignleft"> Il est nécessaire d'avoir préalablement créé un fichier du même nom que le Shapefile, soit <text:span text:style-name="Strong_20_Emphasis">'sub_PolygonSandreCoarser-dom.txt'</text:span> dans le but d'indiquer à HABBY le code de classification et la méthode de classification du substrat ainsi que les valeurs de substrat par défaut (en cas de non superposition complète du substrat sur l'hydraulique). Ce dernier est fourni avec le kit de données d'exemple. </text:p>
          </table:table-cell>
        </table:table-row>
      </table:table>
      <text:p text:style-name="Text_20_body">Voici, le contenu du fichier 'sub_PolygonSandreCoarser-dom.txt' :</text:p>
      <text:p text:style-name="Preformatted_20_Text">substrate_classification_code=Sandre<text:line-break/>substrate_classification_method=coarser-dominant<text:line-break/>default_values=12, 12</text:p>
      <text:p text:style-name="Text_20_body"><text:a xlink:type="simple" xlink:href="https://habby.wiki.inrae.fr/lib/tpl/bootstrap3-multilang/doku.php?id=fr:manuel_reference:modeles_2d:sub_description:sub_detail_description" text:style-name="Internet_20_link" text:visited-style-name="Visited_20_Internet_20_Link">*Guide utilisateur : Description détaillée des fichiers de substrat</text:a></text:p>
      <text:h text:style-name="Heading_20_2" text:outline-level="2"><text:bookmark-start text:name="__RefHeading___etape_par_etape_7"/><text:bookmark-start text:name="etape_par_etape"/>Étape par étape<text:bookmark-end text:name="__RefHeading___etape_par_etape_7"/><text:bookmark-end text:name="etape_par_etape"/></text:h>
      <text:h text:style-name="Heading_20_3" text:outline-level="3"><text:bookmark-start text:name="__RefHeading___creer_un_nouveau_projet_8"/><text:bookmark-start text:name="creer_un_nouveau_projet"/>Créer un nouveau projet<text:bookmark-end text:name="__RefHeading___creer_un_nouveau_projet_8"/><text:bookmark-end text:name="creer_un_nouveau_projet"/></text:h>
      <text:list text:style-name="List_20_1" text:continue-numbering="false">
        <text:list-item>
          <text:p text:style-name="List_20_1_Content_First"> Lancez le logiciel.</text:p>
        </text:list-item>
        <text:list-item>
          <text:p text:style-name="List_20_1_Content"> Si nécessaire, mettre la langue en français avec le menu &lt;hi #47B5E6&gt;<text:span text:style-name="Strong_20_Emphasis">Settings - Language - French</text:span>&lt;/hi&gt;.</text:p>
        </text:list-item>
        <text:list-item>
          <text:p text:style-name="List_20_1_Content_Last"> Allez au menu &lt;hi #47B5E6&gt;<text:span text:style-name="Strong_20_Emphasis">Projet - Nouveau</text:span>&lt;/hi&gt;.</text:p>
        </text:list-item>
      </text:list>
      <text:p text:style-name="Text_20_body">Ceci vous ouvre la fenêtre &lt;hi #9BFFFF&gt;<text:span text:style-name="Strong_20_Emphasis">HABBY - Nouveau Projet</text:span>&lt;/hi&gt;.</text:p>
      <text:p text:style-name="Text_20_body"><draw:frame draw:style-name="media" draw:name="5" text:anchor-type="as-char" draw:z-index="5" svg:width="18.520833333333cm" style:rel-width="100%" svg:height="16.400275735294cm" style:rel-height="scale"><draw:image xlink:href="Pictures/da22141ea5884c0b5a1d36a903c85a09.png" xlink:type="simple" xlink:show="embed" xlink:actuate="onLoad"/></draw:frame></text:p>
      <text:list text:style-name="List_20_1" text:continue-numbering="false">
        <text:list-item>
          <text:p text:style-name="List_20_1_Content_First"> Si nécessaire, changez le &lt;hi #9BFFFF&gt;<text:span text:style-name="Strong_20_Emphasis">Répertoire du projet:</text:span>&lt;/hi&gt;, en cliquant sur <draw:frame draw:style-name="media" draw:name="6" text:anchor-type="as-char" draw:z-index="6" svg:width="0.52916666666667cm" svg:height="0.52916666666667cm"><draw:image xlink:href="Pictures/9b81524fa4f6b178c89cd95291a59aab.png" xlink:type="simple" xlink:show="embed" xlink:actuate="onLoad"/></draw:frame>.</text:p>
        </text:list-item>
        <text:list-item>
          <text:p text:style-name="List_20_1_Content"> Renseignez en &lt;hi #9BFFFF&gt;<text:span text:style-name="Strong_20_Emphasis">Nom de projet:</text:span>&lt;/hi&gt; : <text:span text:style-name="Emphasis">'Tuto_TELEMAC'</text:span>.</text:p>
        </text:list-item>
        <text:list-item>
          <text:p text:style-name="List_20_1_Content"> Choisissez en &lt;hi #9BFFFF&gt;<text:span text:style-name="Strong_20_Emphasis">Type de projet:</text:span>&lt;/hi&gt; : <text:span text:style-name="Emphasis">'physique'</text:span>.</text:p>
        </text:list-item>
        <text:list-item>
          <text:p text:style-name="List_20_1_Content_Last"> cliquez sur &lt;hi #47B5E6&gt;<text:span text:style-name="Strong_20_Emphasis">[Créer un projet]</text:span>&lt;/hi&gt;.</text:p>
        </text:list-item>
      </text:list>
      <text:p text:style-name="Text_20_body">Le projet est alors créé et vous donne accès à de nouveaux onglets.</text:p>
      <text:p text:style-name="Text_20_body"><text:a xlink:type="simple" xlink:href="https://habby.wiki.inrae.fr/lib/tpl/bootstrap3-multilang/doku.php?id=fr:guide_utilisateur:creation_projet" text:style-name="Internet_20_link" text:visited-style-name="Visited_20_Internet_20_Link">*Guide utilisateur : Création de projet</text:a></text:p>
      <text:h text:style-name="Heading_20_3" text:outline-level="3"><text:bookmark-start text:name="__RefHeading___creation_d_un_fichier_.hyd_9"/><text:bookmark-start text:name="creation_d_un_fichier_.hyd"/>Création d'un fichier .hyd<text:bookmark-end text:name="__RefHeading___creation_d_un_fichier_.hyd_9"/><text:bookmark-end text:name="creation_d_un_fichier_.hyd"/></text:h>
      <text:list text:style-name="List_20_1" text:continue-numbering="false">
        <text:list-item>
          <text:p text:style-name="List_20_1_Content_First"> Ouvrez l'onglet &lt;hi #9BFFFF&gt;<text:span text:style-name="Strong_20_Emphasis">Hydraulique</text:span>&lt;/hi&gt;.</text:p>
        </text:list-item>
        <text:list-item>
          <text:p text:style-name="List_20_1_Content_Last"> Pour &lt;hi #9BFFFF&gt;<text:span text:style-name="Strong_20_Emphasis">Sélectionnez un modèle</text:span>&lt;/hi&gt; choisissez <text:span text:style-name="Emphasis">'TELEMAC 2D'</text:span>.</text:p>
        </text:list-item>
      </text:list>
      <text:p text:style-name="Text_20_body">Ceci ouvre le gestionnaire de fichier d'entrée pour TELEMAC.</text:p>
      <text:list text:style-name="List_20_1" text:continue-numbering="false">
        <text:list-item>
          <text:p text:style-name="LastListParagraph_List_20_1_Content_First"> Dans &lt;hi #9BFFFF&gt;<text:span text:style-name="Strong_20_Emphasis">Fichier de résultat (.res, ..</text:span>&lt;/hi&gt;, cliquer sur <draw:frame draw:style-name="media" draw:name="7" text:anchor-type="as-char" draw:z-index="7" svg:width="0.52916666666667cm" svg:height="0.52916666666667cm"><draw:image xlink:href="Pictures/9b81524fa4f6b178c89cd95291a59aab.png" xlink:type="simple" xlink:show="embed" xlink:actuate="onLoad"/></draw:frame> pour ensuite sélectionner la totalité des fichiers TELEMAC (<text:span text:style-name="Emphasis">'d1.slf, …, d9.slf'</text:span>) ou seulement le fichier <text:span text:style-name="Emphasis">'indexHYDRAU.txt'</text:span>.</text:p>
        </text:list-item>
      </text:list>
      <text:list text:style-name="List_20_1" text:continue-numbering="false">
        <text:list-item>
          <text:p text:style-name="List_20_1_Content_First"> Si la prélecture s'est bien déroulée, le logiciel devrait afficher les informations suivantes :</text:p>
          <text:list text:style-name="List_20_1">
            <text:list-item>
              <text:p text:style-name="List_20_1_Content"> &lt;hi #9BFFFF&gt;<text:span text:style-name="Strong_20_Emphasis">Nom tronçon:</text:span>&lt;/hi&gt; : <text:span text:style-name="Emphasis">'Tronçon D'</text:span></text:p>
            </text:list-item>
            <text:list-item>
              <text:p text:style-name="List_20_1_Content"> &lt;hi #9BFFFF&gt;<text:span text:style-name="Strong_20_Emphasis">Nom d'unité:</text:span>&lt;/hi&gt; : sélection de <text:span text:style-name="Emphasis">'9.2'</text:span> à <text:span text:style-name="Emphasis">'259'</text:span></text:p>
            </text:list-item>
            <text:list-item>
              <text:p text:style-name="List_20_1_Content"> &lt;hi #9BFFFF&gt;<text:span text:style-name="Strong_20_Emphasis">Type</text:span>&lt;/hi&gt; : <text:span text:style-name="Emphasis">'discharge [m<text:span text:style-name="sup">3</text:span>/s]'</text:span></text:p>
            </text:list-item>
            <text:list-item>
              <text:p text:style-name="List_20_1_Content"> &lt;hi #9BFFFF&gt;<text:span text:style-name="Strong_20_Emphasis">Nombre</text:span>&lt;/hi&gt; : <text:span text:style-name="Emphasis">'9/9'</text:span></text:p>
            </text:list-item>
            <text:list-item>
              <text:p text:style-name="List_20_1_Content"> &lt;hi #9BFFFF&gt;<text:span text:style-name="Strong_20_Emphasis">Données aux mailles</text:span>&lt;/hi&gt; : <text:span text:style-name="Emphasis">''</text:span></text:p>
            </text:list-item>
            <text:list-item>
              <text:p text:style-name="List_20_1_Content"> &lt;hi #9BFFFF&gt;<text:span text:style-name="Strong_20_Emphasis">Données aux noeuds</text:span>&lt;/hi&gt; : <text:span text:style-name="Emphasis">'elevation, water depth, water velocity'</text:span></text:p>
            </text:list-item>
            <text:list-item>
              <text:p text:style-name="List_20_1_Content"> &lt;hi #9BFFFF&gt;<text:span text:style-name="Strong_20_Emphasis">Code EPSG</text:span>&lt;/hi&gt; : <text:span text:style-name="Emphasis">'2154'</text:span></text:p>
            </text:list-item>
            <text:list-item>
              <text:p text:style-name="List_20_1_Content_Last"> &lt;hi #9BFFFF&gt;<text:span text:style-name="Strong_20_Emphasis">Nom de fichier .hyd</text:span>&lt;/hi&gt; : <text:span text:style-name="Emphasis">'d1_to_d9.hyd'</text:span></text:p>
            </text:list-item>
          </text:list>
        </text:list-item>
      </text:list>
      <text:p text:style-name="Text_20_body"><draw:frame draw:style-name="media" draw:name="8" text:anchor-type="as-char" draw:z-index="8" svg:width="18.520833333333cm" style:rel-width="100%" svg:height="14.766084558824cm" style:rel-height="scale"><draw:image xlink:href="Pictures/a5d82126a7c6912ce7cd89c76e954486.png" xlink:type="simple" xlink:show="embed" xlink:actuate="onLoad"/></draw:frame></text:p>
      <text:list text:style-name="List_20_1" text:continue-numbering="false">
        <text:list-item>
          <text:p text:style-name="LastListParagraph_List_20_1_Content_First"> Si ces informations sont valides, vous pouvez lancer le calcul en appuyant sur le bouton &lt;hi #47B5E6&gt;<text:span text:style-name="Strong_20_Emphasis">[Créer 1 fichier .hyd]</text:span>&lt;/hi&gt;.</text:p>
        </text:list-item>
      </text:list>
      <text:p text:style-name="Text_20_body">Une fois le processus terminé, un fichier 'd1_to_d9.hyd' est créé.</text:p>
      <text:p text:style-name="Text_20_body"><text:a xlink:type="simple" xlink:href="https://habby.wiki.inrae.fr/lib/tpl/bootstrap3-multilang/doku.php?id=fr:guide_utilisateur:modeles_2d:hyd_creation" text:style-name="Internet_20_link" text:visited-style-name="Visited_20_Internet_20_Link">*Guide utilisateur : Création d'un fichier hydraulique .hyd</text:a></text:p>
      <text:h text:style-name="Heading_20_3" text:outline-level="3"><text:bookmark-start text:name="__RefHeading___creation_d_un_fichier_.sub_10"/><text:bookmark-start text:name="creation_d_un_fichier_.sub"/>Création d'un fichier .sub<text:bookmark-end text:name="__RefHeading___creation_d_un_fichier_.sub_10"/><text:bookmark-end text:name="creation_d_un_fichier_.sub"/></text:h>
      <text:list text:style-name="List_20_1" text:continue-numbering="false">
        <text:list-item>
          <text:p text:style-name="List_20_1_Content_First"> Ouvrez l'onglet &lt;hi #9BFFFF&gt;<text:span text:style-name="Strong_20_Emphasis">Substrat</text:span>&lt;/hi&gt;.</text:p>
        </text:list-item>
        <text:list-item>
          <text:p text:style-name="List_20_1_Content"> Pour &lt;hi #9BFFFF&gt;<text:span text:style-name="Strong_20_Emphasis">Méthode de cartographie ..</text:span>&lt;/hi&gt; vérifiez que <text:span text:style-name="Emphasis">'polygones (.shp, .gpkg)'</text:span> est bien sélectionné.</text:p>
        </text:list-item>
        <text:list-item>
          <text:p text:style-name="List_20_1_Content_Last"> Dans &lt;hi #9BFFFF&gt;<text:span text:style-name="Strong_20_Emphasis">Fichier (.shp, .gpkg)</text:span>&lt;/hi&gt;, cliquer sur <draw:frame draw:style-name="media" draw:name="9" text:anchor-type="as-char" draw:z-index="9" svg:width="0.52916666666667cm" svg:height="0.52916666666667cm"><draw:image xlink:href="Pictures/9b81524fa4f6b178c89cd95291a59aab.png" xlink:type="simple" xlink:show="embed" xlink:actuate="onLoad"/></draw:frame> pour ensuite sélectionner le fichier <text:span text:style-name="Emphasis">'sub_PolygonSandreCoarser-dom.shp'</text:span>.</text:p>
        </text:list-item>
      </text:list>
      <text:list text:style-name="List_20_1" text:continue-numbering="false">
        <text:list-item>
          <text:p text:style-name="List_20_1_Content_First"> Si la prélecture s'est bien déroulée, le logiciel devrait afficher les informations suivantes :</text:p>
          <text:list text:style-name="List_20_1">
            <text:list-item>
              <text:p text:style-name="List_20_1_Content"> &lt;hi #9BFFFF&gt;<text:span text:style-name="Strong_20_Emphasis">Fichier (.shp, .gpkg)</text:span>&lt;/hi&gt; : <text:span text:style-name="Emphasis">'sub_PolygonSandreCoarser-dom.shp'</text:span></text:p>
            </text:list-item>
            <text:list-item>
              <text:p text:style-name="List_20_1_Content"> &lt;hi #9BFFFF&gt;<text:span text:style-name="Strong_20_Emphasis">Code de classification:</text:span>&lt;/hi&gt; : <text:span text:style-name="Emphasis">'Sandre'</text:span></text:p>
            </text:list-item>
            <text:list-item>
              <text:p text:style-name="List_20_1_Content"> &lt;hi #9BFFFF&gt;<text:span text:style-name="Strong_20_Emphasis">Méthode de classification</text:span>&lt;/hi&gt; : <text:span text:style-name="Emphasis">'coarser-dominant'</text:span></text:p>
            </text:list-item>
            <text:list-item>
              <text:p text:style-name="List_20_1_Content"> &lt;hi #9BFFFF&gt;<text:span text:style-name="Strong_20_Emphasis">Valeurs par défaut</text:span>&lt;/hi&gt; : <text:span text:style-name="Emphasis">'12, 12'</text:span></text:p>
            </text:list-item>
            <text:list-item>
              <text:p text:style-name="List_20_1_Content"> &lt;hi #9BFFFF&gt;<text:span text:style-name="Strong_20_Emphasis">Code EPSG</text:span>&lt;/hi&gt; : <text:span text:style-name="Emphasis">'2154'</text:span></text:p>
            </text:list-item>
            <text:list-item>
              <text:p text:style-name="List_20_1_Content_Last"> &lt;hi #9BFFFF&gt;<text:span text:style-name="Strong_20_Emphasis">Nom de fichier .sub</text:span>&lt;/hi&gt; : <text:span text:style-name="Emphasis">'sub_PolygonSandreCoarser-dom.sub'</text:span></text:p>
            </text:list-item>
          </text:list>
        </text:list-item>
      </text:list>
      <text:p text:style-name="Text_20_body"><draw:frame draw:style-name="media" draw:name="10" text:anchor-type="as-char" draw:z-index="10" svg:width="18.520833333333cm" style:rel-width="100%" svg:height="16.400275735294cm" style:rel-height="scale"><draw:image xlink:href="Pictures/56e3856e544415937e88bd8943659fca.png" xlink:type="simple" xlink:show="embed" xlink:actuate="onLoad"/></draw:frame></text:p>
      <text:list text:style-name="List_20_1" text:continue-numbering="false">
        <text:list-item>
          <text:p text:style-name="LastListParagraph_List_20_1_Content_First"> Si les informations affichés dans cet onglet sont valides, vous pouvez lancer le calcul en appuyant sur le bouton &lt;hi #47B5E6&gt;<text:span text:style-name="Strong_20_Emphasis">[Créer un fichier .sub]</text:span>&lt;/hi&gt;.</text:p>
        </text:list-item>
      </text:list>
      <text:p text:style-name="Text_20_body">Une fois le processus terminé, un fichier 'sub_PolygonSandreCoarser-dom.sub' est créé.</text:p>
      <text:p text:style-name="Text_20_body"><text:a xlink:type="simple" xlink:href="https://habby.wiki.inrae.fr/lib/tpl/bootstrap3-multilang/doku.php?id=fr:guide_utilisateur:modeles_2d:sub_creation" text:style-name="Internet_20_link" text:visited-style-name="Visited_20_Internet_20_Link">*Guide utilisateur : Création d'un fichier .sub</text:a></text:p>
      <text:h text:style-name="Heading_20_3" text:outline-level="3"><text:bookmark-start text:name="__RefHeading___creation_d_un_fichier_.hab_11"/><text:bookmark-start text:name="creation_d_un_fichier_.hab"/>Création d'un fichier .hab<text:bookmark-end text:name="__RefHeading___creation_d_un_fichier_.hab_11"/><text:bookmark-end text:name="creation_d_un_fichier_.hab"/></text:h>
      <text:list text:style-name="List_20_1" text:continue-numbering="false">
        <text:list-item>
          <text:p text:style-name="List_20_1_Content_First"> Restez dans l'onglet &lt;hi #9BFFFF&gt;<text:span text:style-name="Strong_20_Emphasis">Substrat</text:span>&lt;/hi&gt;.</text:p>
        </text:list-item>
        <text:list-item>
          <text:p text:style-name="List_20_1_Content"> Dans le groupe &lt;hi #9BFFFF&gt;<text:span text:style-name="Strong_20_Emphasis">Fusion de l'hydraulique et du substrat</text:span>&lt;/hi&gt;, vérifiez que les noms de fichiers sont bien sélectionnés pour :</text:p>
          <text:list text:style-name="List_20_1">
            <text:list-item>
              <text:p text:style-name="List_20_1_Content"> &lt;hi #9BFFFF&gt;<text:span text:style-name="Strong_20_Emphasis">nom de fichier .hyd</text:span>&lt;/hi&gt; : <text:span text:style-name="Emphasis">'d1_to_d9.hyd'</text:span>.</text:p>
            </text:list-item>
            <text:list-item>
              <text:p text:style-name="List_20_1_Content_Last"> &lt;hi #9BFFFF&gt;<text:span text:style-name="Strong_20_Emphasis">nom de fichier .sub</text:span>&lt;/hi&gt; : <text:span text:style-name="Emphasis">'sub_PolygonSandreCoarser-dom.sub'</text:span>.</text:p>
            </text:list-item>
          </text:list>
        </text:list-item>
      </text:list>
      <text:p text:style-name="Text_20_body"><draw:frame draw:style-name="media" draw:name="11" text:anchor-type="as-char" draw:z-index="11" svg:width="18.520833333333cm" style:rel-width="100%" svg:height="16.400275735294cm" style:rel-height="scale"><draw:image xlink:href="Pictures/01eec2a006b87a3f7c818b05e324e589.png" xlink:type="simple" xlink:show="embed" xlink:actuate="onLoad"/></draw:frame></text:p>
      <text:list text:style-name="List_20_1" text:continue-numbering="false">
        <text:list-item>
          <text:p text:style-name="LastListParagraph_List_20_1_Content_First"> Puis lancez la fusion avec le bouton &lt;hi #47B5E6&gt;<text:span text:style-name="Strong_20_Emphasis">[Créer un fichier .hab]</text:span>&lt;/hi&gt;</text:p>
        </text:list-item>
      </text:list>
      <text:p text:style-name="Text_20_body">Une fois le processus terminé, un fichier <text:span text:style-name="Emphasis">'d1_to_d9_sub_PolygonSandreCoarser-dom.hab'</text:span> est créé.</text:p>
      <text:p text:style-name="Text_20_body"><text:a xlink:type="simple" xlink:href="https://habby.wiki.inrae.fr/lib/tpl/bootstrap3-multilang/doku.php?id=fr:guide_utilisateur:modeles_2d:hab_creation" text:style-name="Internet_20_link" text:visited-style-name="Visited_20_Internet_20_Link">*Guide utilisateur : Fusion de l'hydraulique et du substrat</text:a></text:p>
      <text:h text:style-name="Heading_20_3" text:outline-level="3"><text:bookmark-start text:name="__RefHeading___calcul_d_habitat_12"/><text:bookmark-start text:name="calcul_d_habitat"/>Calcul d'habitat<text:bookmark-end text:name="__RefHeading___calcul_d_habitat_12"/><text:bookmark-end text:name="calcul_d_habitat"/></text:h>
      <text:list text:style-name="List_20_1" text:continue-numbering="false">
        <text:list-item>
          <text:p text:style-name="List_20_1_Content_First"> Ouvrez l'onglet &lt;hi #9BFFFF&gt;<text:span text:style-name="Strong_20_Emphasis">Calc. Habitat</text:span>&lt;/hi&gt;.</text:p>
        </text:list-item>
        <text:list-item>
          <text:p text:style-name="List_20_1_Content"> Vérifiez pour &lt;hi #9BFFFF&gt;<text:span text:style-name="Strong_20_Emphasis">Fichier(s) d'habitat</text:span>&lt;/hi&gt; que le fichier <text:span text:style-name="Emphasis">'d1_to_d9_sub_PolygonSandreCoarser-dom.hab'</text:span> est bien sélectionné.</text:p>
        </text:list-item>
        <text:list-item>
          <text:p text:style-name="List_20_1_Content_Last"> Pour ajouter des modèles biologiques à calculer, cliquez sur le bouton &lt;hi #9BFFFF&gt;<text:span text:style-name="Strong_20_Emphasis">[Ajouter des modèles]</text:span>&lt;/hi&gt;.</text:p>
        </text:list-item>
      </text:list>
      <text:p text:style-name="Text_20_body">Ceci ouvre l'<text:a xlink:type="simple" xlink:href="https://habby.wiki.inrae.fr/lib/tpl/bootstrap3-multilang/doku.php?id=fr:guide_utilisateur:explo_modeles_biologiques" text:style-name="Internet_20_link" text:visited-style-name="Visited_20_Internet_20_Link">explorateur de modèle biologique</text:a>.</text:p>
      <text:list text:style-name="List_20_1" text:continue-numbering="false">
        <text:list-item>
          <text:p text:style-name="List_20_1_Content_First"> Dans le premier onglet &lt;hi #9BFFFF&gt;<text:span text:style-name="Strong_20_Emphasis">Filtre de modèle</text:span>&lt;/hi&gt;, affinez votre recherche par les critères suivants :</text:p>
          <text:list text:style-name="List_20_1">
            <text:list-item>
              <text:p text:style-name="List_20_1_Content"> &lt;hi #9BFFFF&gt;<text:span text:style-name="Strong_20_Emphasis">Pays</text:span>&lt;/hi&gt; :  <text:span text:style-name="Emphasis">'France'</text:span>.</text:p>
            </text:list-item>
            <text:list-item>
              <text:p text:style-name="List_20_1_Content"> &lt;hi #9BFFFF&gt;<text:span text:style-name="Strong_20_Emphasis">Type d'animal aquatique</text:span>&lt;/hi&gt; : <text:span text:style-name="Emphasis">'fish'</text:span>.</text:p>
            </text:list-item>
            <text:list-item>
              <text:p text:style-name="List_20_1_Content"> &lt;hi #9BFFFF&gt;<text:span text:style-name="Strong_20_Emphasis">Stade et taille</text:span>&lt;/hi&gt; : <text:span text:style-name="Emphasis">'adult'</text:span>.</text:p>
            </text:list-item>
            <text:list-item>
              <text:p text:style-name="List_20_1_Content_Last"> &lt;hi #9BFFFF&gt;<text:span text:style-name="Strong_20_Emphasis">Filtre code ONEMA / Poisson</text:span>&lt;/hi&gt; : <text:span text:style-name="Emphasis">'BAF'</text:span>.</text:p>
            </text:list-item>
          </text:list>
        </text:list-item>
      </text:list>
      <text:p text:style-name="Text_20_body"><draw:frame draw:style-name="media" draw:name="12" text:anchor-type="as-char" draw:z-index="12" svg:width="18.520833333333cm" style:rel-width="100%" svg:height="14.766084558824cm" style:rel-height="scale"><draw:image xlink:href="Pictures/f8f3a65dc105643cfbf2faf02a29eed0.png" xlink:type="simple" xlink:show="embed" xlink:actuate="onLoad"/></draw:frame></text:p>
      <text:list text:style-name="List_20_1" text:continue-numbering="false">
        <text:list-item>
          <text:p text:style-name="List_20_1_Content_First"> Dans le second onglet &lt;hi #9BFFFF&gt;<text:span text:style-name="Strong_20_Emphasis">Choix de modèle</text:span>&lt;/hi&gt; :</text:p>
          <text:list text:style-name="List_20_1">
            <text:list-item>
              <text:p text:style-name="List_20_1_Content"> Cliquez sur le modèle <text:span text:style-name="Emphasis">'Barbus barbus - adult - BAF01'</text:span> dans la liste de gauche &lt;hi #9BFFFF&gt;<text:span text:style-name="Strong_20_Emphasis">Modèles disponibles ..</text:span>&lt;/hi&gt;. </text:p>
            </text:list-item>
            <text:list-item>
              <text:p text:style-name="List_20_1_Content"> (Facultatif) Vous pouvez cliquer sur &lt;hi #9BFFFF&gt;<text:span text:style-name="Strong_20_Emphasis">[Afficher les courbes de préférences]</text:span>&lt;/hi&gt; pour afficher le modèle biologique dans une figure interactive</text:p>
            </text:list-item>
            <text:list-item>
              <text:p text:style-name="List_20_1_Content_Last"> Glissez-déposez de gauche à droite le modèle <text:span text:style-name="Emphasis">'Barbus barbus - adult - BAF01'</text:span> dans la liste de droite &lt;hi #9BFFFF&gt;<text:span text:style-name="Strong_20_Emphasis">Modèles sélectionnés ..</text:span>&lt;/hi&gt;.</text:p>
            </text:list-item>
          </text:list>
        </text:list-item>
      </text:list>
      <text:p text:style-name="Text_20_body"><draw:frame draw:style-name="media" draw:name="13" text:anchor-type="as-char" draw:z-index="13" svg:width="18.520833333333cm" style:rel-width="100%" svg:height="14.766084558824cm" style:rel-height="scale"><draw:image xlink:href="Pictures/e94ebb524741970eda71facaaa04f15b.png" xlink:type="simple" xlink:show="embed" xlink:actuate="onLoad"/></draw:frame></text:p>
      <text:list text:style-name="List_20_1" text:continue-numbering="false">
        <text:list-item>
          <text:p text:style-name="LastListParagraph_List_20_1_Content_First"> Validez avec le bouton &lt;hi #9BFFFF&gt;<text:span text:style-name="Strong_20_Emphasis">[Valider les modèles sélectionnés]</text:span>&lt;/hi&gt;.</text:p>
        </text:list-item>
      </text:list>
      <text:p text:style-name="Text_20_body">Le modèle <text:span text:style-name="Emphasis">'Barbus barbus - adult - BAF01'</text:span> a été ajouté à la liste des modèles à calculer.</text:p>
      <text:list text:style-name="List_20_1" text:continue-numbering="false">
        <text:list-item>
          <text:p text:style-name="List_20_1_Content_First"> Les options d'hydraulique et de substrat pour le modèle biologique <text:span text:style-name="Emphasis">'Barbus barbus - adult - BAF01'</text:span> sont laissées par défaut, soit :</text:p>
          <text:list text:style-name="List_20_1">
            <text:list-item>
              <text:p text:style-name="List_20_1_Content"> &lt;hi #9BFFFF&gt;<text:span text:style-name="Strong_20_Emphasis">Option hydraulique</text:span>&lt;/hi&gt; : <text:span text:style-name="Emphasis">'HV'</text:span> (Hauteur et Vitesse).</text:p>
            </text:list-item>
            <text:list-item>
              <text:p text:style-name="List_20_1_Content_Last"> &lt;hi #9BFFFF&gt;<text:span text:style-name="Strong_20_Emphasis">Option substrat</text:span>&lt;/hi&gt; : <text:span text:style-name="Emphasis">'Dominant'</text:span> (substrat dominant).</text:p>
            </text:list-item>
          </text:list>
        </text:list-item>
      </text:list>
      <text:p text:style-name="Text_20_body"><draw:frame draw:style-name="media" draw:name="14" text:anchor-type="as-char" draw:z-index="14" svg:width="18.520833333333cm" style:rel-width="100%" svg:height="14.766084558824cm" style:rel-height="scale"><draw:image xlink:href="Pictures/319a38aaae2040f76534ba9d02fb08ab.png" xlink:type="simple" xlink:show="embed" xlink:actuate="onLoad"/></draw:frame></text:p>
      <text:list text:style-name="List_20_1" text:continue-numbering="false">
        <text:list-item>
          <text:p text:style-name="LastListParagraph_List_20_1_Content_First"> Vous pouvez maintenant lancer le calcul d'habitat pour le barbeau fluviatile adulte avec le bouton &lt;hi #47B5E6&gt;<text:span text:style-name="Strong_20_Emphasis">[Calcul habitat]</text:span>&lt;/hi&gt;.</text:p>
        </text:list-item>
      </text:list>
      <text:p text:style-name="Text_20_body">Une fois le processus terminé, le résultat du modèle 'BAF01_adult_HV_Dominant' a été ajouté au fichier 'd1_to_d9_sub_PolygonSandreCoarser-dom.hab'. Par défaut, à chaque calcul, le fichier de résultat de calcul d'habitat texte est créé : 'd1_to_d9_sub_PolygonSandreCoarser-dom_spu.txt' décrivant les valeurs d'habitat et les surface pondérées utiles du barbeau fluviatile adulte pour chaque débit simulé.</text:p>
      <text:p text:style-name="Text_20_body">Vous avez la possibilité de visualiser les résultats en détail, soit via les figures ou soit via les exports de l'<text:a xlink:type="simple" xlink:href="https://habby.wiki.inrae.fr/lib/tpl/bootstrap3-multilang/doku.php?id=fr:guide_utilisateur:modeles_2d:data_explorer" text:style-name="Internet_20_link" text:visited-style-name="Visited_20_Internet_20_Link">explorateur de données</text:a>. </text:p>
      <text:p text:style-name="Text_20_body"><text:a xlink:type="simple" xlink:href="https://habby.wiki.inrae.fr/lib/tpl/bootstrap3-multilang/doku.php?id=fr:guide_utilisateur:modeles_2d:calc_hab" text:style-name="Internet_20_link" text:visited-style-name="Visited_20_Internet_20_Link">*Guide utilisateur : Calcul d'habitat à partir d'un fichier habitat .hab</text:a> vous explique plus en détail les possibilités offertes par HABBY.</text:p>
      <text:h text:style-name="Heading_20_3" text:outline-level="3"><text:bookmark-start text:name="__RefHeading___visualisation_des_resultats_d_habitat_13"/><text:bookmark-start text:name="visualisation_des_resultats_d_habitat"/>Visualisation des résultats d'habitat<text:bookmark-end text:name="__RefHeading___visualisation_des_resultats_d_habitat_13"/><text:bookmark-end text:name="visualisation_des_resultats_d_habitat"/></text:h>
      <text:h text:style-name="Heading_20_4" text:outline-level="4"><text:bookmark-start text:name="__RefHeading___preambule_14"/><text:bookmark-start text:name="preambule1"/>Préambule<text:bookmark-end text:name="__RefHeading___preambule_14"/><text:bookmark-end text:name="preambule1"/></text:h>
      <text:p text:style-name="Text_20_body">Dans ce tutoriel, pour le barbeau fluviatile adulte, nous allons  :</text:p>
      <text:list text:style-name="Numbering_20_1" text:continue-numbering="false">
        <text:list-item>
          <text:p text:style-name="Numbering_20_1_Content_First"> Créer des figures pour visualiser:</text:p>
          <text:list text:style-name="Numbering_20_1">
            <text:list-item>
              <text:p text:style-name="Numbering_20_1_Content"> une carte interactive d'habitat pour un débit de 74.7 m<text:span text:style-name="sup">3</text:span>/s.</text:p>
            </text:list-item>
            <text:list-item>
              <text:p text:style-name="Numbering_20_1_Content"> une chronique d'habitat interactive pour tous les débits.</text:p>
            </text:list-item>
          </text:list>
        </text:list-item>
        <text:list-item>
          <text:p text:style-name="Numbering_20_1_Content"> Réaliser un export de fichiers SIG, 3D et TXT.</text:p>
        </text:list-item>
        <text:list-item>
          <text:p text:style-name="Numbering_20_1_Content"> Visualiser les fichiers exportés :</text:p>
          <text:list text:style-name="Numbering_20_1">
            <text:list-item>
              <text:p text:style-name="Numbering_20_1_Content"> SIG représentant le maillage pour tous les débits (.gpkg).</text:p>
            </text:list-item>
            <text:list-item>
              <text:p text:style-name="Numbering_20_1_Content"> 3D représentant la topographie du fond du cours d'eau (.stl).</text:p>
            </text:list-item>
            <text:list-item>
              <text:p text:style-name="Numbering_20_1_Content"> 3D représentant le niveau d'eau pour tous les débits (.pvd représentant plusieurs .vtu).</text:p>
            </text:list-item>
            <text:list-item>
              <text:p text:style-name="Numbering_20_1_Content_Last"> TXT décrivant l'état du maillage pour tous les débits.</text:p>
            </text:list-item>
          </text:list>
        </text:list-item>
      </text:list>
      <text:p text:style-name="Text_20_body">Pour visualiser en détail les données en figure et en export de fichier :</text:p>
      <text:list text:style-name="List_20_1" text:continue-numbering="false">
        <text:list-item>
          <text:p text:style-name="LastListParagraph_List_20_1_Content_First"> Ouvrir l'onglet &lt;hi #9BFFFF&gt;<text:span text:style-name="Strong_20_Emphasis">Explorateur de données</text:span>&lt;/hi&gt;.</text:p>
        </text:list-item>
      </text:list>
      <text:p text:style-name="Text_20_body"><text:a xlink:type="simple" xlink:href="https://habby.wiki.inrae.fr/lib/tpl/bootstrap3-multilang/doku.php?id=fr:guide_utilisateur:modeles_2d:data_explorer" text:style-name="Internet_20_link" text:visited-style-name="Visited_20_Internet_20_Link">*Guide utilisateur : Explorateur de données</text:a></text:p>
      <text:h text:style-name="Heading_20_4" text:outline-level="4"><text:bookmark-start text:name="__RefHeading___figures_15"/><text:bookmark-start text:name="figures"/>Figures<text:bookmark-end text:name="__RefHeading___figures_15"/><text:bookmark-end text:name="figures"/></text:h>
      <text:list text:style-name="List_20_1" text:continue-numbering="false">
        <text:list-item>
          <text:p text:style-name="List_20_1_Content_First"> Dans l'onglet &lt;hi #9BFFFF&gt;<text:span text:style-name="Strong_20_Emphasis">Explorateur de données</text:span>&lt;/hi&gt;, pour &lt;hi #9BFFFF&gt;<text:span text:style-name="Strong_20_Emphasis">types de fichier</text:span>&lt;/hi&gt;, sélectionnez <text:span text:style-name="Emphasis">'habitat'</text:span>.</text:p>
        </text:list-item>
        <text:list-item>
          <text:p text:style-name="List_20_1_Content"> Dans la liste de &lt;hi #9BFFFF&gt;<text:span text:style-name="Strong_20_Emphasis">Nom de fichier</text:span>&lt;/hi&gt;, sélectionnez le fichier <text:span text:style-name="Emphasis">'d1_to_d9_sub_PolygonSandreCoarser-dom.hab'</text:span>.</text:p>
        </text:list-item>
        <text:list-item>
          <text:p text:style-name="List_20_1_Content_Last"> Ouvrir le groupe &lt;hi #9BFFFF&gt;<text:span text:style-name="Strong_20_Emphasis">Visualisateur/exporteur de figure</text:span>&lt;/hi&gt; en cliquant sur son nom.</text:p>
        </text:list-item>
      </text:list>
      <text:p text:style-name="Text_20_body"><draw:frame draw:style-name="media" draw:name="15" text:anchor-type="as-char" draw:z-index="15" svg:width="18.520833333333cm" style:rel-width="100%" svg:height="14.766084558824cm" style:rel-height="scale"><draw:image xlink:href="Pictures/a4690f61540cf834f3ca2e38b4e5b53d.png" xlink:type="simple" xlink:show="embed" xlink:actuate="onLoad"/></draw:frame></text:p>
      <text:p text:style-name="Text_20_body"><text:span text:style-name="underline">Carte interactive</text:span></text:p>
      <text:list text:style-name="List_20_1" text:continue-numbering="false">
        <text:list-item>
          <text:p text:style-name="List_20_1_Content_First"> Dans ce groupe &lt;hi #9BFFFF&gt;<text:span text:style-name="Strong_20_Emphasis">Visualisateur/exporteur de figure</text:span>&lt;/hi&gt;, choisir :</text:p>
          <text:list text:style-name="List_20_1">
            <text:list-item>
              <text:p text:style-name="List_20_1_Content"> &lt;hi #9BFFFF&gt;<text:span text:style-name="Strong_20_Emphasis">tronçon(s)</text:span>&lt;/hi&gt; : <text:span text:style-name="Emphasis">'Tronçon D'</text:span>. </text:p>
            </text:list-item>
            <text:list-item>
              <text:p text:style-name="List_20_1_Content"> &lt;hi #9BFFFF&gt;<text:span text:style-name="Strong_20_Emphasis">discharge [m<text:span text:style-name="sup">3</text:span>/s]</text:span>&lt;/hi&gt;&lt;/hi&gt; : <text:span text:style-name="Emphasis">'74.7'</text:span>. </text:p>
            </text:list-item>
            <text:list-item>
              <text:p text:style-name="List_20_1_Content"> &lt;hi #9BFFFF&gt;<text:span text:style-name="Strong_20_Emphasis">variables aux mailles</text:span>&lt;/hi&gt; : <text:span text:style-name="Emphasis">'BAF01_adult_HV_Dominant'</text:span>. </text:p>
            </text:list-item>
            <text:list-item>
              <text:p text:style-name="List_20_1_Content"> Options de figure :</text:p>
              <text:list text:style-name="List_20_1">
                <text:list-item>
                  <text:p text:style-name="List_20_1_Content"> &lt;hi #9BFFFF&gt;<text:span text:style-name="Strong_20_Emphasis">carte</text:span>&lt;/hi&gt; : activé.</text:p>
                </text:list-item>
                <text:list-item>
                  <text:p text:style-name="List_20_1_Content"> &lt;hi #9BFFFF&gt;<text:span text:style-name="Strong_20_Emphasis">valeur globale d'habitat</text:span>&lt;/hi&gt; : désactivé.</text:p>
                </text:list-item>
                <text:list-item>
                  <text:p text:style-name="List_20_1_Content_Last"> &lt;hi #9BFFFF&gt;<text:span text:style-name="Strong_20_Emphasis">mode</text:span>&lt;/hi&gt; : <text:span text:style-name="Emphasis">'interactive'</text:span>.</text:p>
                </text:list-item>
              </text:list>
            </text:list-item>
          </text:list>
        </text:list-item>
      </text:list>
      <text:list text:style-name="List_20_1" text:continue-numbering="false">
        <text:list-item>
          <text:p text:style-name="LastListParagraph_List_20_1_Content_First"> Lancer le processus de création de figure avec le bouton &lt;hi #47B5E6&gt;<text:span text:style-name="Strong_20_Emphasis">[Lancer]</text:span>&lt;/hi&gt;.</text:p>
        </text:list-item>
      </text:list>
      <text:p text:style-name="Text_20_body">Une carte d'habitat interactive est alors affichée.</text:p>
      <text:p text:style-name="Text_20_body"><draw:frame draw:style-name="media" draw:name="16" text:anchor-type="as-char" draw:z-index="16" svg:width="13.229166666667cm" svg:height="10.88104199683cm"><draw:image xlink:href="Pictures/adebb3248330e681792c052e7f971728.png" xlink:type="simple" xlink:show="embed" xlink:actuate="onLoad"/></draw:frame></text:p>
      <text:p text:style-name="Text_20_body">NB : Pour fermer toutes les fenêtres de figure interactive, utilisez le bouton <draw:frame draw:style-name="media" draw:name="17" text:anchor-type="as-char" draw:z-index="17" svg:width="0.52916666666667cm" svg:height="0.52916666666667cm"><draw:image xlink:href="Pictures/499103eadcc5b8b0e66d0b6f1b57674c.png" xlink:type="simple" xlink:show="embed" xlink:actuate="onLoad"/></draw:frame> du menu rapide de la fenêtre principale.</text:p>
      <text:p text:style-name="Text_20_body"><text:span text:style-name="underline">Chronique interactive</text:span></text:p>
      <text:list text:style-name="List_20_1" text:continue-numbering="false">
        <text:list-item>
          <text:p text:style-name="List_20_1_Content_First"> Dans ce groupe &lt;hi #9BFFFF&gt;<text:span text:style-name="Strong_20_Emphasis">Visualisateur/exporteur de figure</text:span>&lt;/hi&gt;, choisir :</text:p>
          <text:list text:style-name="List_20_1">
            <text:list-item>
              <text:p text:style-name="List_20_1_Content"> &lt;hi #9BFFFF&gt;<text:span text:style-name="Strong_20_Emphasis">tronçon(s)</text:span>&lt;/hi&gt; : <text:span text:style-name="Emphasis">'Tronçon D'</text:span>. </text:p>
            </text:list-item>
            <text:list-item>
              <text:p text:style-name="List_20_1_Content"> &lt;hi #9BFFFF&gt;<text:span text:style-name="Strong_20_Emphasis">discharge [m<text:span text:style-name="sup">3</text:span>/s]</text:span>&lt;/hi&gt;&lt;/hi&gt; : tous les débits (de <text:span text:style-name="Emphasis">'9.2'</text:span> à <text:span text:style-name="Emphasis">'259'</text:span>). </text:p>
            </text:list-item>
            <text:list-item>
              <text:p text:style-name="List_20_1_Content"> &lt;hi #9BFFFF&gt;<text:span text:style-name="Strong_20_Emphasis">variables aux mailles</text:span>&lt;/hi&gt; : <text:span text:style-name="Emphasis">'BAF01_adult_HV_Dominant'</text:span>. </text:p>
            </text:list-item>
            <text:list-item>
              <text:p text:style-name="List_20_1_Content"> Options de figure :</text:p>
              <text:list text:style-name="List_20_1">
                <text:list-item>
                  <text:p text:style-name="List_20_1_Content"> &lt;hi #9BFFFF&gt;<text:span text:style-name="Strong_20_Emphasis">carte</text:span>&lt;/hi&gt; : désactivé.</text:p>
                </text:list-item>
                <text:list-item>
                  <text:p text:style-name="List_20_1_Content"> &lt;hi #9BFFFF&gt;<text:span text:style-name="Strong_20_Emphasis">valeur globale d'habitat</text:span>&lt;/hi&gt; : activé.</text:p>
                </text:list-item>
                <text:list-item>
                  <text:p text:style-name="List_20_1_Content_Last"> &lt;hi #9BFFFF&gt;<text:span text:style-name="Strong_20_Emphasis">mode</text:span>&lt;/hi&gt; : <text:span text:style-name="Emphasis">'interactive'</text:span>.</text:p>
                </text:list-item>
              </text:list>
            </text:list-item>
          </text:list>
        </text:list-item>
      </text:list>
      <text:list text:style-name="List_20_1" text:continue-numbering="false">
        <text:list-item>
          <text:p text:style-name="LastListParagraph_List_20_1_Content_First"> Lancer le processus de création de figure avec le bouton &lt;hi #47B5E6&gt;<text:span text:style-name="Strong_20_Emphasis">[Lancer]</text:span>&lt;/hi&gt;.</text:p>
        </text:list-item>
      </text:list>
      <text:p text:style-name="Text_20_body">Une chronique d'habitat interactive est alors affichée.</text:p>
      <text:p text:style-name="Text_20_body"><draw:frame draw:style-name="media" draw:name="18" text:anchor-type="as-char" draw:z-index="18" svg:width="13.229166666667cm" svg:height="11.51885384216cm"><draw:image xlink:href="Pictures/5b8cd45537098433b5002a0bb89072f8.png" xlink:type="simple" xlink:show="embed" xlink:actuate="onLoad"/></draw:frame></text:p>
      <text:p text:style-name="Text_20_body">NB : Pour fermer toutes les fenêtres de figure interactive, utilisez le bouton <draw:frame draw:style-name="media" draw:name="19" text:anchor-type="as-char" draw:z-index="19" svg:width="0.52916666666667cm" svg:height="0.52916666666667cm"><draw:image xlink:href="Pictures/499103eadcc5b8b0e66d0b6f1b57674c.png" xlink:type="simple" xlink:show="embed" xlink:actuate="onLoad"/></draw:frame> du menu rapide de la fenêtre principale.</text:p>
      <text:h text:style-name="Heading_20_4" text:outline-level="4"><text:bookmark-start text:name="__RefHeading___exports_16"/><text:bookmark-start text:name="exports"/>Exports<text:bookmark-end text:name="__RefHeading___exports_16"/><text:bookmark-end text:name="exports"/></text:h>
      <text:p text:style-name="Text_20_body">Dans l'onglet &lt;hi #9BFFFF&gt;<text:span text:style-name="Strong_20_Emphasis">Explorateur de données</text:span>&lt;/hi&gt;, pour &lt;hi #9BFFFF&gt;<text:span text:style-name="Strong_20_Emphasis">types de fichier</text:span>&lt;/hi&gt;, vérifier que <text:span text:style-name="Emphasis">'habitat'</text:span> est bien sélectionné.</text:p>
      <text:list text:style-name="List_20_1" text:continue-numbering="false">
        <text:list-item>
          <text:p text:style-name="List_20_1_Content_First"> Dans la liste de &lt;hi #9BFFFF&gt;<text:span text:style-name="Strong_20_Emphasis">Nom de fichier</text:span>&lt;/hi&gt;, vérifier que le fichier <text:span text:style-name="Emphasis">'d1_to_d9_sub_PolygonSandreCoarser-dom.hab'</text:span> est bien sélectionné.</text:p>
        </text:list-item>
        <text:list-item>
          <text:p text:style-name="List_20_1_Content"> De préférence, fermez le groupe &lt;hi #9BFFFF&gt;<text:span text:style-name="Strong_20_Emphasis">Visualisateur/exporteur de figure</text:span>&lt;/hi&gt;.</text:p>
        </text:list-item>
        <text:list-item>
          <text:p text:style-name="List_20_1_Content"> Ouvrir le groupe &lt;hi #9BFFFF&gt;<text:span text:style-name="Strong_20_Emphasis">Exporteur de données</text:span>&lt;/hi&gt; en cliquant sur son nom.</text:p>
        </text:list-item>
        <text:list-item>
          <text:p text:style-name="List_20_1_Content"> Cochez les élements suivants :</text:p>
          <text:list text:style-name="List_20_1">
            <text:list-item>
              <text:p text:style-name="List_20_1_Content"> &lt;hi #9BFFFF&gt;<text:span text:style-name="Strong_20_Emphasis">Geopackage (.gpkg) Maillage par unités</text:span>&lt;/hi&gt;</text:p>
            </text:list-item>
            <text:list-item>
              <text:p text:style-name="List_20_1_Content"> &lt;hi #9BFFFF&gt;<text:span text:style-name="Strong_20_Emphasis">3D (.slt) Maillage du modèle complet</text:span>&lt;/hi&gt; (MNT)</text:p>
            </text:list-item>
            <text:list-item>
              <text:p text:style-name="List_20_1_Content"> &lt;hi #9BFFFF&gt;<text:span text:style-name="Strong_20_Emphasis">3D (.pvd, .vtu) Maillage par unités</text:span>&lt;/hi&gt;</text:p>
            </text:list-item>
            <text:list-item>
              <text:p text:style-name="List_20_1_Content_Last"> &lt;hi #9BFFFF&gt;<text:span text:style-name="Strong_20_Emphasis">TXT (.txt) Maillage détaillé</text:span>&lt;/hi&gt;</text:p>
            </text:list-item>
          </text:list>
        </text:list-item>
      </text:list>
      <text:p text:style-name="Text_20_body"><draw:frame draw:style-name="media" draw:name="20" text:anchor-type="as-char" draw:z-index="20" svg:width="18.520833333333cm" style:rel-width="100%" svg:height="13.661139455782cm" style:rel-height="scale"><draw:image xlink:href="Pictures/9f3a1c883d72a5533c87bcae37203f9f.png" xlink:type="simple" xlink:show="embed" xlink:actuate="onLoad"/></draw:frame></text:p>
      <text:list text:style-name="List_20_1" text:continue-numbering="false">
        <text:list-item>
          <text:p text:style-name="LastListParagraph_List_20_1_Content_First"> Lancer le processus d'export avec le bouton &lt;hi #47B5E6&gt;<text:span text:style-name="Strong_20_Emphasis">[Lancer]</text:span>&lt;/hi&gt;.</text:p>
        </text:list-item>
      </text:list>
      <text:p text:style-name="Text_20_body">A la fin du processus, tous les fichiers demandés ont été exportés.</text:p>
      <text:p text:style-name="Text_20_body">NB : Tous les fichiers exportés sont localisés dans le répertoire 'output' du projet. Pour accéder à ces derniers, utilisez le bouton <draw:frame draw:style-name="media" draw:name="21" text:anchor-type="as-char" draw:z-index="21" svg:width="0.52916666666667cm" svg:height="0.53648233486943cm"><draw:image xlink:href="Pictures/1528a34df453db7745bd85a92f486455.png" xlink:type="simple" xlink:show="embed" xlink:actuate="onLoad"/></draw:frame> du menu rapide de la fenêtre principale.</text:p>
      <text:p text:style-name="Text_20_body"><text:span text:style-name="underline">SIG</text:span></text:p>
      <text:p text:style-name="Text_20_body">Dans un premier temps, nous allons nous intéresser aux exports &lt;hi #9BFFFF&gt;<text:span text:style-name="Strong_20_Emphasis">Geopackage (.gpkg) Maillage par unités</text:span>&lt;/hi&gt;, soit le fichier  'd1_to_d9_sub_PolygonSandreCoarser-dom_Troncon D_mesh.gpkg'.</text:p>
      <text:list text:style-name="List_20_1" text:continue-numbering="false">
        <text:list-item>
          <text:p text:style-name="LastListParagraph_List_20_1_Content_First"> Ouvrir ce fichier 'd1_to_d9_sub_PolygonSandreCoarser-dom_Troncon D_mesh.gpkg' présent dans le répertoire du projet ('…\Tuto_TELEMAC\output\GIS') dans votre logiciel SIG. </text:p>
        </text:list-item>
      </text:list>
      <text:p text:style-name="Text_20_body">Ce fichier Géopackage contient plusieurs couches (équivalente chacune à une fichier de type Shapefile). Soit une couche de polygones triangulaires (données aux mailles) pour chaque débit.</text:p>
      <text:p text:style-name="Text_20_body"><draw:frame draw:style-name="media" draw:name="22" text:anchor-type="as-char" draw:z-index="22" svg:width="22.489583333333cm" style:rel-width="100%" svg:height="16.794942050894cm" style:rel-height="scale"><draw:image xlink:href="Pictures/40f35e6806451b72baa1295c4b0753f5.png" xlink:type="simple" xlink:show="embed" xlink:actuate="onLoad"/></draw:frame></text:p>
      <text:p text:style-name="Text_20_body">Les tables attributaires de ces couches contiennent toutes les données aux mailles dont les données d'habitat du barbeau fluviatile adulte.</text:p>
      <text:p text:style-name="Text_20_body">NB: Des fichiers de styles QGIS (.qml) sont fournis pour faciliter l'affichage des données avec le logiciel QGIS.</text:p>
      <text:p text:style-name="Text_20_body"><text:span text:style-name="underline">3D</text:span></text:p>
      <text:p text:style-name="Text_20_body">Dans un second temps, nous allons nous intéresser aux exports &lt;hi #9BFFFF&gt;<text:span text:style-name="Strong_20_Emphasis">3D (.stl) Maillage du modèle complet</text:span>&lt;/hi&gt;, soit le fichier  'd1_to_d9_sub_PolygonSandreCoarser-dom_Troncon D_unit_all_wholeprofile_mesh.stl'. Ce fichier 3D .stl (stéréolithographie) représente le modèle numérique de terrain du cours d'eau en 3 dimensions.</text:p>
      <text:list text:style-name="List_20_1" text:continue-numbering="false">
        <text:list-item>
          <text:p text:style-name="LastListParagraph_List_20_1_Content_First"> Ouvrir ce fichier présent dans le répertoire du projet ('…\Tuto_TELEMAC\output\3D') dans le logiciel Paraview, à l'aide d'un glisser-déposer. </text:p>
        </text:list-item>
      </text:list>
      <text:p text:style-name="Text_20_body"><draw:frame draw:style-name="media" draw:name="23" text:anchor-type="as-char" draw:z-index="23" svg:width="15.875cm" svg:height="14.394851434426cm"><draw:image xlink:href="Pictures/a85cd2aae8744a09e268905eb3d231dc.png" xlink:type="simple" xlink:show="embed" xlink:actuate="onLoad"/></draw:frame></text:p>
      <text:list text:style-name="List_20_1" text:continue-numbering="false">
        <text:list-item>
          <text:p text:style-name="LastListParagraph_List_20_1_Content_First"> Afficher la couche en cliquant sur l’icône <draw:frame draw:style-name="media" draw:name="24" text:anchor-type="as-char" draw:z-index="24" svg:width="0.52916666666667cm" svg:height="0.59266666666667cm"><draw:image xlink:href="Pictures/19ded1ff1c6942f11cc93ed1219aa996.png" xlink:type="simple" xlink:show="embed" xlink:actuate="onLoad"/></draw:frame> à gauche du nom de fichier.</text:p>
        </text:list-item>
      </text:list>
      <text:p text:style-name="Text_20_body"><draw:frame draw:style-name="media" draw:name="25" text:anchor-type="as-char" draw:z-index="25" svg:width="15.875cm" svg:height="12.685334872979cm"><draw:image xlink:href="Pictures/9077236a7edf31e55604ba767edb11f9.png" xlink:type="simple" xlink:show="embed" xlink:actuate="onLoad"/></draw:frame></text:p>
      <text:p text:style-name="Text_20_body">Dans un troisième temps, nous allons nous intéresser aux exports &lt;hi #9BFFFF&gt;<text:span text:style-name="Strong_20_Emphasis">3D (.pvd, .vtu) Maillage par unités</text:span>&lt;/hi&gt;, soit :</text:p>
      <text:list text:style-name="List_20_1" text:continue-numbering="false">
        <text:list-item>
          <text:p text:style-name="List_20_1_Content_First"> le fichier 'd1_to_d9_sub_PolygonSandreCoarser-dom_Troncon D_water level.pvd'. </text:p>
        </text:list-item>
        <text:list-item>
          <text:p text:style-name="List_20_1_Content_Last"> les fichiers 'd1_to_d9_sub_PolygonSandreCoarser-dom_Troncon D_XXXX_water level.vtu'.</text:p>
        </text:list-item>
      </text:list>
      <text:p text:style-name="Text_20_body">Ensemble, ces fichiers 3D .pvd et .vtu représentent le niveau d'eau en 3 dimensions pour chaque unité. </text:p>
      <text:list text:style-name="List_20_1" text:continue-numbering="false">
        <text:list-item>
          <text:p text:style-name="List_20_1_Content_First"> Ajoutez le fichier 'd1_to_d9_sub_PolygonSandreCoarser-dom_Troncon D_water level.pvd' dans le logiciel Paraview, à l'aide d'un glisser-déposer. </text:p>
        </text:list-item>
        <text:list-item>
          <text:p text:style-name="List_20_1_Content"> Affichez le avec <draw:frame draw:style-name="media" draw:name="26" text:anchor-type="as-char" draw:z-index="26" svg:width="0.52916666666667cm" svg:height="0.59266666666667cm"><draw:image xlink:href="Pictures/19ded1ff1c6942f11cc93ed1219aa996.png" xlink:type="simple" xlink:show="embed" xlink:actuate="onLoad"/></draw:frame>.</text:p>
        </text:list-item>
        <text:list-item>
          <text:p text:style-name="List_20_1_Content_Last"> Dans l'onglet 'Properties' puis le sous-onglet 'Display' de la couche du fichier .pvd, choisir pour 'Coloring' : 'BAF01_adult_HV_Dominant' pour afficher la coloration de l'habitat du Barbeau.</text:p>
        </text:list-item>
      </text:list>
      <text:p text:style-name="Text_20_body"><draw:frame draw:style-name="media" draw:name="27" text:anchor-type="as-char" draw:z-index="27" svg:width="15.875cm" svg:height="12.869786096257cm"><draw:image xlink:href="Pictures/c91d80b3bc8ce503c006600aacc4e3db.png" xlink:type="simple" xlink:show="embed" xlink:actuate="onLoad"/></draw:frame></text:p>
      <text:list text:style-name="List_20_1" text:continue-numbering="false">
        <text:list-item>
          <text:p text:style-name="List_20_1_Content_First"> Vous pouvez vous changer l'angle de vue à l'aide de la souris ou souris + CTRL</text:p>
        </text:list-item>
        <text:list-item>
          <text:p text:style-name="List_20_1_Content_Last"> Vous pouvez aussi faire défiler les unités à l'aide des boutons <draw:frame draw:style-name="media" draw:name="28" text:anchor-type="as-char" draw:z-index="28" svg:width="2.6458333333333cm" style:rel-width="100%" svg:height="0.46557582260372cm" style:rel-height="scale"><draw:image xlink:href="Pictures/67727c10d991d330483d3accdff68d97.png" xlink:type="simple" xlink:show="embed" xlink:actuate="onLoad"/></draw:frame>.</text:p>
        </text:list-item>
      </text:list>
      <text:p text:style-name="Text_20_body"><draw:frame draw:style-name="media" draw:name="29" text:anchor-type="as-char" draw:z-index="29" svg:width="15.875cm" svg:height="16.665386652542cm"><draw:image xlink:href="Pictures/eb791799de7e90f380555d0aed214ca7.gif" xlink:type="simple" xlink:show="embed" xlink:actuate="onLoad"/></draw:frame></text:p>
      <text:p text:style-name="Text_20_body"><text:span text:style-name="underline">TXT</text:span></text:p>
      <text:p text:style-name="Text_20_body">Pour finir, nous allons nous intéresser aux exports TXT présents dans le répertoire du projet '…\Tuto_TELEMAC\output\text', soit :</text:p>
      <text:list text:style-name="List_20_1" text:continue-numbering="false">
        <text:list-item>
          <text:p text:style-name="List_20_1_Content_First"> 'd1_to_d9_sub_PolygonSandreCoarser-dom_spu.txt' : chronique d'habitat exportée à chaque calcul.</text:p>
        </text:list-item>
        <text:list-item>
          <text:p text:style-name="List_20_1_Content_Last"> 'd1_to_d9_sub_PolygonSandreCoarser-dom_Troncon D_XXXX_detailled_mesh.txt' : données aux mailles par unité, exportée manuellement.</text:p>
        </text:list-item>
      </text:list>
      <text:p text:style-name="Text_20_body">Ces derniers sont directement utilisables dans un tableur par glisser-déposer.</text:p>
      <text:p text:style-name="Text_20_body"><draw:frame draw:style-name="media" draw:name="30" text:anchor-type="as-char" draw:z-index="30" svg:width="13.229166666667cm" svg:height="14.869032118056cm"><draw:image xlink:href="Pictures/df7261ff338fc62c8164f601fb2db813.png" xlink:type="simple" xlink:show="embed" xlink:actuate="onLoad"/></draw:frame></text:p>
      <text:h text:style-name="Heading_20_3" text:outline-level="3"><text:bookmark-start text:name="__RefHeading___utilisation_de_l_outil_d_interpolation_17"/><text:bookmark-start text:name="utilisation_de_l_outil_d_interpolation"/>Utilisation de l'outil d'interpolation<text:bookmark-end text:name="__RefHeading___utilisation_de_l_outil_d_interpolation_17"/><text:bookmark-end text:name="utilisation_de_l_outil_d_interpolation"/></text:h>
      <text:h text:style-name="Heading_20_4" text:outline-level="4"><text:bookmark-start text:name="__RefHeading___preambule_18"/><text:bookmark-start text:name="preambule2"/>Préambule<text:bookmark-end text:name="__RefHeading___preambule_18"/><text:bookmark-end text:name="preambule2"/></text:h>
      <text:p text:style-name="Text_20_body">L'objectif de cette dernière partie du tutoriel est de connaître les valeurs d'habitat pour une série temporelle de débit à l'aide de l'outil Interpolation. </text:p>
      <text:list text:style-name="List_20_1" text:continue-numbering="false">
        <text:list-item>
          <text:p text:style-name="List_20_1_Content_First"> Ouvrir l'onglet &lt;hi #9BFFFF&gt;<text:span text:style-name="Strong_20_Emphasis">Outils</text:span>&lt;/hi&gt;.</text:p>
        </text:list-item>
        <text:list-item>
          <text:p text:style-name="List_20_1_Content_Last"> Ouvrir le sous-onglet &lt;hi #9BFFFF&gt;<text:span text:style-name="Strong_20_Emphasis">Interpolation</text:span>&lt;/hi&gt;.</text:p>
        </text:list-item>
      </text:list>
      <text:p text:style-name="Text_20_body"><text:a xlink:type="simple" xlink:href="https://habby.wiki.inrae.fr/lib/tpl/bootstrap3-multilang/doku.php?id=fr:guide_utilisateur:modeles_2d:outils:interpolation" text:style-name="Internet_20_link" text:visited-style-name="Visited_20_Internet_20_Link">*Guide utilisateur : Interpolation</text:a></text:p>
      <text:h text:style-name="Heading_20_4" text:outline-level="4"><text:bookmark-start text:name="__RefHeading___donnees_disponibles_19"/><text:bookmark-start text:name="donnees_disponibles"/>Données disponibles<text:bookmark-end text:name="__RefHeading___donnees_disponibles_19"/><text:bookmark-end text:name="donnees_disponibles"/></text:h>
      <text:list text:style-name="List_20_1" text:continue-numbering="false">
        <text:list-item>
          <text:p text:style-name="List_20_1_Content_First"> Cliquez sur le groupe &lt;hi #9BFFFF&gt;<text:span text:style-name="Strong_20_Emphasis">Données disponibles</text:span>&lt;/hi&gt; pour l'ouvrir.</text:p>
        </text:list-item>
        <text:list-item>
          <text:p text:style-name="List_20_1_Content"> Sélectionnez le fichier d'habitat <text:span text:style-name="Emphasis">'d1_to_d9_sub_PolygonSandreCoarser-dom.hab'</text:span>.</text:p>
        </text:list-item>
        <text:list-item>
          <text:p text:style-name="List_20_1_Content"> Vérifiez que le <text:span text:style-name="Emphasis">'Tronçon D'</text:span> est bien sélectionné.</text:p>
        </text:list-item>
        <text:list-item>
          <text:p text:style-name="List_20_1_Content_Last"> Vérifiez que le <text:span text:style-name="Emphasis">'BAF01_adult_HV_Dominant'</text:span> est bien sélectionné.</text:p>
        </text:list-item>
      </text:list>
      <text:p text:style-name="Text_20_body"><draw:frame draw:style-name="media" draw:name="31" text:anchor-type="as-char" draw:z-index="31" svg:width="18.520833333333cm" style:rel-width="100%" svg:height="17.101044050343cm" style:rel-height="scale"><draw:image xlink:href="Pictures/8551b555ae3df8db60f3786c2e4ac589.png" xlink:type="simple" xlink:show="embed" xlink:actuate="onLoad"/></draw:frame></text:p>
      <text:p text:style-name="Text_20_body">Le groupe &lt;hi #9BFFFF&gt;<text:span text:style-name="Strong_20_Emphasis">Données souhaitées</text:span>&lt;/hi&gt; est alors prêt pour choisir les données à interpoler.</text:p>
      <text:h text:style-name="Heading_20_4" text:outline-level="4"><text:bookmark-start text:name="__RefHeading___donnees_souhaitees_20"/><text:bookmark-start text:name="donnees_souhaitees"/>Données souhaitées<text:bookmark-end text:name="__RefHeading___donnees_souhaitees_20"/><text:bookmark-end text:name="donnees_souhaitees"/></text:h>
      <text:list text:style-name="List_20_1" text:continue-numbering="false">
        <text:list-item>
          <text:p text:style-name="List_20_1_Content_First"> Si nécessaire, fermer le groupe &lt;hi #9BFFFF&gt;<text:span text:style-name="Strong_20_Emphasis">Données disponibles</text:span>&lt;/hi&gt;.</text:p>
        </text:list-item>
        <text:list-item>
          <text:p text:style-name="List_20_1_Content"> Cliquez sur le groupe &lt;hi #9BFFFF&gt;<text:span text:style-name="Strong_20_Emphasis">Données souhaitées</text:span>&lt;/hi&gt; pour l'ouvrir.</text:p>
        </text:list-item>
        <text:list-item>
          <text:p text:style-name="List_20_1_Content_Last"> Sélectionnez le fichier de chronique de débit <text:span text:style-name="Emphasis">'discharge_chronicle.txt'</text:span> avec le bouton &lt;hi #47B5E6&gt;<text:span text:style-name="Strong_20_Emphasis">[Charger et lancer]</text:span>&lt;/hi&gt; du groupe &lt;hi #9BFFFF&gt;<text:span text:style-name="Strong_20_Emphasis">à partir d'un fichier .txt</text:span>&lt;/hi&gt;.</text:p>
        </text:list-item>
      </text:list>
      <text:p text:style-name="Text_20_body"><draw:frame draw:style-name="media" draw:name="32" text:anchor-type="as-char" draw:z-index="32" svg:width="18.520833333333cm" style:rel-width="100%" svg:height="16.400275735294cm" style:rel-height="scale"><draw:image xlink:href="Pictures/69c1836de9563cf69f38dda3e1fe463b.png" xlink:type="simple" xlink:show="embed" xlink:actuate="onLoad"/></draw:frame></text:p>
      <text:p text:style-name="Text_20_body">Les résultats interpolés sont alors affichés dans le groupe &lt;hi #9BFFFF&gt;<text:span text:style-name="Strong_20_Emphasis">Résultats interpolés</text:span>&lt;/hi&gt;.</text:p>
      <text:h text:style-name="Heading_20_4" text:outline-level="4"><text:bookmark-start text:name="__RefHeading___resultats_interpoles_21"/><text:bookmark-start text:name="resultats_interpoles"/>Résultats interpolés<text:bookmark-end text:name="__RefHeading___resultats_interpoles_21"/><text:bookmark-end text:name="resultats_interpoles"/></text:h>
      <text:list text:style-name="List_20_1" text:continue-numbering="false">
        <text:list-item>
          <text:p text:style-name="List_20_1_Content_First"> Si nécessaire, fermer le groupe &lt;hi #9BFFFF&gt;<text:span text:style-name="Strong_20_Emphasis">Données souhaitées</text:span>&lt;/hi&gt;.</text:p>
        </text:list-item>
        <text:list-item>
          <text:p text:style-name="List_20_1_Content_Last"> Si nécessaire, cliquez sur le groupe &lt;hi #9BFFFF&gt;<text:span text:style-name="Strong_20_Emphasis">Résultats interpolés</text:span>&lt;/hi&gt; pour l'ouvrir.</text:p>
        </text:list-item>
      </text:list>
      <text:p text:style-name="Text_20_body"><draw:frame draw:style-name="media" draw:name="33" text:anchor-type="as-char" draw:z-index="33" svg:width="18.520833333333cm" style:rel-width="100%" svg:height="16.400275735294cm" style:rel-height="scale"><draw:image xlink:href="Pictures/04f7043c92b47e4bbb603e7db6e60de1.png" xlink:type="simple" xlink:show="embed" xlink:actuate="onLoad"/></draw:frame></text:p>
      <text:list text:style-name="List_20_1" text:continue-numbering="false">
        <text:list-item>
          <text:p text:style-name="LastListParagraph_List_20_1_Content_First"> Cliquez sur le bouton de &lt;hi #47B5E6&gt;<text:span text:style-name="Strong_20_Emphasis">[Lancer]</text:span>&lt;/hi&gt; de &lt;hi #9BFFFF&gt;<text:span text:style-name="Strong_20_Emphasis">Afficher la chronique interpolée :</text:span>&lt;/hi&gt; pour afficher la chronique interpolée.</text:p>
        </text:list-item>
      </text:list>
      <text:p text:style-name="Text_20_body"><draw:frame draw:style-name="media" draw:name="34" text:anchor-type="as-char" draw:z-index="34" svg:width="13.229166666667cm" svg:height="10.88104199683cm"><draw:image xlink:href="Pictures/1c0f20a0d2a78e6c9a0b175c5524882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0::10:58</meta:creation-date>
    <dc:creator>Generated</dc:creator>
    <dc:date>2026-09-11T00::10:58</dc:date>
    <dc:language>en-US</dc:language>
    <meta:editing-cycles>1</meta:editing-cycles>
    <meta:editing-duration>PT0S</meta:editing-duration>
    <dc:title>fr:tutorials:telemac</dc:title>
  </office:meta>
</office:document-meta>
</file>